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313000000916882F34BEBFF794B.jpg" manifest:media-type="image/jpeg"/>
  <manifest:file-entry manifest:full-path="Pictures/10000000000001830000017C1D34BEE073B0C635.jpg" manifest:media-type="image/jpe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Mangal1" svg:font-family="Mangal"/>
    <style:font-face style:name="OpenSymbol" svg:font-family="OpenSymbol"/>
    <style:font-face style:name="Liberation Mono" svg:font-family="'Liberation Mono'" style:font-family-generic="modern" style:font-pitch="fixed"/>
    <style:font-face style:name="NSimSun" svg:font-family="NSimSun" style:font-family-generic="modern" style:font-pitch="fixed"/>
    <style:font-face style:name="Arial1" svg:font-family="Arial" style:font-pitch="variable"/>
    <style:font-face style:name="NewsGotT" svg:font-family="NewsGotT" style:font-pitch="variable"/>
    <style:font-face style:name="Times New Roman1" svg:font-family="'Times New Roman'" style:font-pitch="variable"/>
    <style:font-face style:name="Verdana" svg:font-family="Verdana"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Liberation Sans" svg:font-family="'Liberation Sans'" style:font-family-generic="swiss" style:font-pitch="variable"/>
    <style:font-face style:name="Trebuchet MS" svg:font-family="'Trebuchet MS'"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fo:color="#000000" style:font-name="Trebuchet MS" fo:font-size="10pt" fo:font-weight="bold" officeooo:rsid="005b6374" officeooo:paragraph-rsid="0050d43c" style:font-name-asian="Arial1" style:font-size-asian="10pt" style:font-weight-asian="bold" style:font-name-complex="Arial1" style:font-size-complex="10pt" style:font-weight-complex="bold"/>
    </style:style>
    <style:style style:name="P2"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color="#000000" style:font-name="Trebuchet MS" fo:font-size="10pt" fo:font-weight="bold" officeooo:paragraph-rsid="00800506" style:font-name-asian="Arial" style:font-size-asian="10pt" style:font-weight-asian="bold" style:font-name-complex="Arial" style:font-size-complex="10pt" style:font-weight-complex="bold"/>
    </style:style>
    <style:style style:name="P3"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color="#000000" style:font-name="Trebuchet MS" fo:font-size="10pt" officeooo:paragraph-rsid="00800506" style:font-name-asian="Times New Roman1" style:font-size-asian="10pt" style:font-name-complex="Times New Roman1" style:font-size-complex="10pt"/>
    </style:style>
    <style:style style:name="P4" style:family="paragraph" style:parent-style-name="Standard">
      <style:paragraph-properties fo:margin-left="0cm" fo:margin-right="0cm" fo:margin-top="0cm" fo:margin-bottom="0cm" loext:contextual-spacing="false" fo:line-height="100%" fo:text-align="center" style:justify-single-word="false" fo:hyphenation-ladder-count="no-limit" fo:text-indent="0cm" style:auto-text-indent="false">
        <style:tab-stops>
          <style:tab-stop style:position="7.96cm" style:type="center"/>
        </style:tab-stops>
      </style:paragraph-properties>
      <style:text-properties fo:color="#000000" style:font-name="Trebuchet MS" fo:font-size="10pt" officeooo:paragraph-rsid="00800506" style:font-name-asian="Times New Roman1" style:font-size-asian="10pt" style:font-name-complex="Times New Roman1" style:font-size-complex="10pt" fo:hyphenate="false" fo:hyphenation-remain-char-count="2" fo:hyphenation-push-char-count="2"/>
    </style:style>
    <style:style style:name="P5"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color="#000000" style:font-name="Trebuchet MS" fo:font-size="10pt" officeooo:paragraph-rsid="00800506" style:font-name-asian="Arial1" style:font-size-asian="10pt" style:font-name-complex="Arial1" style:font-size-complex="10pt"/>
    </style:style>
    <style:style style:name="P6"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color="#000000" style:font-name="Trebuchet MS" fo:font-size="10pt" officeooo:rsid="00382760" officeooo:paragraph-rsid="00800506" fo:background-color="transparent" style:font-name-asian="Arial1" style:font-size-asian="10pt" style:font-name-complex="Arial1" style:font-size-complex="10pt"/>
    </style:style>
    <style:style style:name="P7" style:family="paragraph" style:parent-style-name="Standard">
      <loext:graphic-properties draw:fill="none"/>
      <style:paragraph-properties fo:margin-left="0cm" fo:margin-right="0cm" fo:margin-top="0cm" fo:margin-bottom="0cm" loext:contextual-spacing="false" fo:line-height="100%" fo:text-align="justify" style:justify-single-word="false" fo:text-indent="0cm" style:auto-text-indent="false" fo:background-color="transparent">
        <style:tab-stops>
          <style:tab-stop style:position="-0.9cm"/>
        </style:tab-stops>
      </style:paragraph-properties>
      <style:text-properties fo:color="#000000" style:font-name="Trebuchet MS" fo:font-size="10pt" officeooo:rsid="00382760" officeooo:paragraph-rsid="00800506" fo:background-color="#cccccc" style:font-name-asian="Arial1" style:font-size-asian="10pt" style:font-name-complex="Arial1" style:font-size-complex="10pt"/>
    </style:style>
    <style:style style:name="P8"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color="#000000" style:font-name="Trebuchet MS" fo:font-size="10pt" officeooo:rsid="00382760" officeooo:paragraph-rsid="00800506" fo:background-color="#cccccc" style:font-name-asian="Arial1" style:font-size-asian="10pt" style:font-name-complex="Arial1" style:font-size-complex="10pt"/>
    </style:style>
    <style:style style:name="P9"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color="#000000" style:font-name="Trebuchet MS" fo:font-size="10pt" fo:language="en" fo:country="US" fo:font-style="normal" fo:font-weight="normal" officeooo:paragraph-rsid="00800506" style:font-name-asian="Times New Roman1" style:font-size-asian="10pt" style:font-style-asian="normal" style:font-weight-asian="normal" style:font-name-complex="Times New Roman1" style:font-size-complex="10pt" style:font-style-complex="normal" style:font-weight-complex="normal"/>
    </style:style>
    <style:style style:name="P10" style:family="paragraph" style:parent-style-name="Standard">
      <style:paragraph-properties fo:margin-left="0cm" fo:margin-right="0cm" fo:margin-top="0cm" fo:margin-bottom="0cm" loext:contextual-spacing="false" fo:line-height="100%" fo:text-align="justify" style:justify-single-word="false" fo:hyphenation-ladder-count="no-limit" fo:text-indent="0cm" style:auto-text-indent="false">
        <style:tab-stops>
          <style:tab-stop style:position="7.96cm" style:type="center"/>
        </style:tab-stops>
      </style:paragraph-properties>
      <style:text-properties fo:color="#000000" style:font-name="Trebuchet MS" fo:font-size="10pt" fo:language="en" fo:country="US" fo:font-style="normal" fo:font-weight="normal" officeooo:rsid="002927cf" officeooo:paragraph-rsid="00800506" style:font-name-asian="Times New Roman1" style:font-size-asian="10pt" style:font-style-asian="normal" style:font-weight-asian="normal" style:font-name-complex="Times New Roman1" style:font-size-complex="10pt" style:font-style-complex="normal" style:font-weight-complex="normal" fo:hyphenate="false" fo:hyphenation-remain-char-count="2" fo:hyphenation-push-char-count="2"/>
    </style:style>
    <style:style style:name="P11"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color="#000000" style:font-name="Trebuchet MS" fo:font-size="10pt" officeooo:paragraph-rsid="00800506" style:font-name-asian="Arial" style:font-size-asian="10pt" style:font-name-complex="Arial" style:font-size-complex="10pt"/>
    </style:style>
    <style:style style:name="P12" style:family="paragraph" style:parent-style-name="Standard">
      <style:paragraph-properties fo:margin-left="0cm" fo:margin-right="0cm" fo:margin-top="0cm" fo:margin-bottom="0cm" loext:contextual-spacing="false" fo:line-height="100%" fo:text-align="justify" style:justify-single-word="false" fo:hyphenation-ladder-count="no-limit" fo:text-indent="0cm" style:auto-text-indent="false">
        <style:tab-stops>
          <style:tab-stop style:position="-1.27cm"/>
        </style:tab-stops>
      </style:paragraph-properties>
      <style:text-properties fo:color="#000000" style:font-name="Trebuchet MS" fo:font-size="10pt" fo:letter-spacing="-0.004cm" fo:language="es" fo:country="ES" officeooo:rsid="001bbfab" officeooo:paragraph-rsid="00800506" style:font-name-asian="Arial1" style:font-size-asian="10pt" style:font-name-complex="Arial1" style:font-size-complex="10pt" fo:hyphenate="false" fo:hyphenation-remain-char-count="2" fo:hyphenation-push-char-count="2"/>
    </style:style>
    <style:style style:name="P13" style:family="paragraph" style:parent-style-name="Standard">
      <style:paragraph-properties fo:margin-left="0cm" fo:margin-right="0cm" fo:margin-top="0cm" fo:margin-bottom="0cm" loext:contextual-spacing="false" fo:line-height="100%" fo:text-align="justify" style:justify-single-word="false" fo:hyphenation-ladder-count="no-limit" fo:text-indent="0cm" style:auto-text-indent="false">
        <style:tab-stops>
          <style:tab-stop style:position="-1.27cm"/>
        </style:tab-stops>
      </style:paragraph-properties>
      <style:text-properties fo:color="#000000" style:font-name="Trebuchet MS" fo:font-size="10pt" fo:letter-spacing="-0.004cm" fo:language="es" fo:country="ES" officeooo:paragraph-rsid="00800506" style:font-name-asian="Arial1" style:font-size-asian="10pt" style:font-name-complex="Arial1" style:font-size-complex="10pt" fo:hyphenate="false" fo:hyphenation-remain-char-count="2" fo:hyphenation-push-char-count="2"/>
    </style:style>
    <style:style style:name="P14" style:family="paragraph" style:parent-style-name="Standard">
      <style:paragraph-properties fo:margin-left="0cm" fo:margin-right="0cm" fo:margin-top="0cm" fo:margin-bottom="0cm" loext:contextual-spacing="false" fo:line-height="100%" fo:text-align="justify" style:justify-single-word="false" fo:hyphenation-ladder-count="no-limit" fo:text-indent="0cm" style:auto-text-indent="false">
        <style:tab-stops>
          <style:tab-stop style:position="-1.27cm"/>
        </style:tab-stops>
      </style:paragraph-properties>
      <style:text-properties style:font-name="Trebuchet MS" fo:font-size="10pt" officeooo:paragraph-rsid="00800506" style:font-size-asian="10pt" style:font-size-complex="10pt" fo:hyphenate="false" fo:hyphenation-remain-char-count="2" fo:hyphenation-push-char-count="2"/>
    </style:style>
    <style:style style:name="P15"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style:font-name="Trebuchet MS" fo:font-size="10pt" officeooo:paragraph-rsid="00800506" style:font-size-asian="10pt" style:font-size-complex="10pt"/>
    </style:style>
    <style:style style:name="P16" style:family="paragraph" style:parent-style-name="Standard">
      <loext:graphic-properties draw:fill="none"/>
      <style:paragraph-properties fo:margin-left="0cm" fo:margin-right="0cm" fo:margin-top="0cm" fo:margin-bottom="0cm" loext:contextual-spacing="false" fo:line-height="100%" fo:text-align="justify" style:justify-single-word="false" fo:hyphenation-ladder-count="no-limit" fo:text-indent="0cm" style:auto-text-indent="false" fo:background-color="transparent">
        <style:tab-stops>
          <style:tab-stop style:position="-1.27cm"/>
        </style:tab-stops>
      </style:paragraph-properties>
      <style:text-properties style:font-name="Trebuchet MS" fo:font-size="10pt" fo:letter-spacing="-0.004cm" fo:language="es" fo:country="ES" fo:font-weight="bold" officeooo:paragraph-rsid="00800506" style:font-size-asian="10pt" style:font-weight-asian="bold" style:font-size-complex="10pt" fo:hyphenate="false" fo:hyphenation-remain-char-count="2" fo:hyphenation-push-char-count="2"/>
    </style:style>
    <style:style style:name="P17"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officeooo:paragraph-rsid="00800506"/>
    </style:style>
    <style:style style:name="P18"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text-transform="uppercase" fo:color="#000000" style:font-name="Trebuchet MS" fo:font-size="10pt" fo:font-weight="bold" officeooo:paragraph-rsid="00800506" style:font-name-asian="Arial" style:font-size-asian="10pt" style:font-weight-asian="bold" style:font-name-complex="Arial" style:font-size-complex="10pt"/>
    </style:style>
    <style:style style:name="P19" style:family="paragraph" style:parent-style-name="Standard" style:master-page-name="">
      <loext:graphic-properties draw:fill="none"/>
      <style:paragraph-properties fo:margin-left="0cm" fo:margin-right="0cm" fo:margin-top="0cm" fo:margin-bottom="0cm" loext:contextual-spacing="false" fo:line-height="100%" fo:text-align="justify" style:justify-single-word="false" fo:text-indent="0cm" style:auto-text-indent="false" style:page-number="auto" fo:background-color="transparent">
        <style:tab-stops>
          <style:tab-stop style:position="-0.9cm"/>
        </style:tab-stops>
      </style:paragraph-properties>
      <style:text-properties style:font-name="Trebuchet MS" fo:font-size="10pt" officeooo:paragraph-rsid="00800506" style:font-size-asian="10pt" style:font-size-complex="10pt"/>
    </style:style>
    <style:style style:name="P20" style:family="paragraph" style:parent-style-name="Standard">
      <style:paragraph-properties fo:margin-left="0cm" fo:margin-right="0cm" fo:text-align="justify" style:justify-single-word="false" fo:hyphenation-ladder-count="no-limit" fo:text-indent="0cm" style:auto-text-indent="false">
        <style:tab-stops>
          <style:tab-stop style:position="-1.27cm"/>
        </style:tab-stops>
      </style:paragraph-properties>
      <style:text-properties style:font-name="Trebuchet MS" fo:font-size="10pt" officeooo:paragraph-rsid="00800506" style:font-size-asian="10pt" style:font-size-complex="10pt" fo:hyphenate="false" fo:hyphenation-remain-char-count="2" fo:hyphenation-push-char-count="2"/>
    </style:style>
    <style:style style:name="P21" style:family="paragraph" style:parent-style-name="Standard">
      <style:paragraph-properties fo:margin-left="0cm" fo:margin-right="0cm" fo:text-align="justify" style:justify-single-word="false" fo:text-indent="0cm" style:auto-text-indent="false">
        <style:tab-stops>
          <style:tab-stop style:position="0.501cm"/>
        </style:tab-stops>
      </style:paragraph-properties>
      <style:text-properties style:font-name="Trebuchet MS" fo:font-size="10pt" fo:language="es" fo:country="ES" officeooo:paragraph-rsid="00800506" style:font-size-asian="10pt" style:font-size-complex="10pt"/>
    </style:style>
    <style:style style:name="P22" style:family="paragraph" style:parent-style-name="Standard">
      <style:paragraph-properties fo:margin-left="0cm" fo:margin-right="0cm" fo:text-align="justify" style:justify-single-word="false" fo:hyphenation-ladder-count="no-limit" fo:text-indent="0cm" style:auto-text-indent="false">
        <style:tab-stops>
          <style:tab-stop style:position="-1.27cm"/>
        </style:tab-stops>
      </style:paragraph-properties>
      <style:text-properties style:font-name="Trebuchet MS" fo:font-size="10pt" fo:letter-spacing="-0.004cm" fo:language="es" fo:country="ES" fo:font-weight="bold" officeooo:paragraph-rsid="00800506" style:font-size-asian="10pt" style:font-weight-asian="bold" style:font-size-complex="10pt" fo:hyphenate="false" fo:hyphenation-remain-char-count="2" fo:hyphenation-push-char-count="2"/>
    </style:style>
    <style:style style:name="P23" style:family="paragraph" style:parent-style-name="Sangría_20_3_20_de_20_t._20_independiente">
      <style:paragraph-properties fo:margin-left="0cm" fo:margin-right="0cm" fo:text-indent="0cm" style:auto-text-indent="false"/>
      <style:text-properties style:use-window-font-color="true" style:font-name="Trebuchet MS" fo:font-size="10pt" fo:font-style="normal" officeooo:paragraph-rsid="00800506" fo:background-color="#ffff00" style:font-size-asian="10pt" style:font-style-asian="normal" style:font-size-complex="10pt"/>
    </style:style>
    <style:style style:name="P24" style:family="paragraph" style:parent-style-name="Standard">
      <style:paragraph-properties fo:margin-left="0cm" fo:margin-right="0cm" fo:margin-top="0cm" fo:margin-bottom="0cm" loext:contextual-spacing="false" fo:line-height="100%" fo:text-align="justify" style:justify-single-word="false" fo:text-indent="1.27cm" style:auto-text-indent="false"/>
      <style:text-properties fo:color="#000000" style:font-name="Trebuchet MS" fo:font-size="10pt" officeooo:paragraph-rsid="00800506" style:font-name-asian="Arial1" style:font-size-asian="10pt" style:font-name-complex="Arial1" style:font-size-complex="10pt"/>
    </style:style>
    <style:style style:name="P25" style:family="paragraph" style:parent-style-name="Standard">
      <style:paragraph-properties fo:margin-left="0.96cm" fo:margin-right="0cm" fo:margin-top="0cm" fo:margin-bottom="0cm" loext:contextual-spacing="false" fo:line-height="100%" fo:text-align="center" style:justify-single-word="false" fo:text-indent="0cm" style:auto-text-indent="false"/>
      <style:text-properties fo:color="#000000" style:font-name="Trebuchet MS" fo:font-size="10pt" fo:font-weight="bold" style:font-name-asian="Arial1" style:font-size-asian="10pt" style:font-weight-asian="bold" style:font-name-complex="Arial1" style:font-size-complex="10pt" style:font-weight-complex="bold"/>
    </style:style>
    <style:style style:name="P26"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fo:font-weight="bold" officeooo:paragraph-rsid="00800506" style:font-size-asian="10pt" style:font-weight-asian="bold" style:font-size-complex="10pt" fo:hyphenate="false" fo:hyphenation-remain-char-count="2" fo:hyphenation-push-char-count="2"/>
    </style:style>
    <style:style style:name="P27"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fo:font-weight="bold" officeooo:paragraph-rsid="00800506" style:font-size-asian="10pt" style:font-weight-asian="bold" style:font-size-complex="10pt" style:font-weight-complex="bold" fo:hyphenate="false" fo:hyphenation-remain-char-count="2" fo:hyphenation-push-char-count="2"/>
    </style:style>
    <style:style style:name="P28"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fo:font-weight="bold" officeooo:paragraph-rsid="00800506" fo:background-color="#ffff00" style:font-size-asian="10pt" style:font-weight-asian="bold" style:font-size-complex="10pt" fo:hyphenate="false" fo:hyphenation-remain-char-count="2" fo:hyphenation-push-char-count="2"/>
    </style:style>
    <style:style style:name="P29"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paragraph-rsid="00800506" style:font-size-asian="10pt" style:font-size-complex="10pt" fo:hyphenate="false" fo:hyphenation-remain-char-count="2" fo:hyphenation-push-char-count="2"/>
    </style:style>
    <style:style style:name="P30"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rsid="001b3064" officeooo:paragraph-rsid="00800506" style:font-size-asian="10pt" style:font-size-complex="10pt" fo:hyphenate="false" fo:hyphenation-remain-char-count="2" fo:hyphenation-push-char-count="2"/>
    </style:style>
    <style:style style:name="P31" style:family="paragraph" style:parent-style-name="Standard">
      <style:paragraph-properties fo:hyphenation-ladder-count="no-limit">
        <style:tab-stops>
          <style:tab-stop style:position="-1.27cm"/>
        </style:tab-stops>
      </style:paragraph-properties>
      <style:text-properties style:font-name="Trebuchet MS" fo:font-size="10pt" fo:letter-spacing="-0.004cm" fo:language="es" fo:country="ES" officeooo:paragraph-rsid="00800506" style:font-size-asian="10pt" style:font-size-complex="10pt" fo:hyphenate="false" fo:hyphenation-remain-char-count="2" fo:hyphenation-push-char-count="2"/>
    </style:style>
    <style:style style:name="P32"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rsid="001fc7fd" officeooo:paragraph-rsid="00800506" style:font-size-asian="10pt" style:font-size-complex="10pt" fo:hyphenate="false" fo:hyphenation-remain-char-count="2" fo:hyphenation-push-char-count="2"/>
    </style:style>
    <style:style style:name="P33"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rsid="00264d4f" officeooo:paragraph-rsid="00800506" style:font-size-asian="10pt" style:font-size-complex="10pt" fo:hyphenate="false" fo:hyphenation-remain-char-count="2" fo:hyphenation-push-char-count="2"/>
    </style:style>
    <style:style style:name="P34"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rsid="0026dd6b" officeooo:paragraph-rsid="00800506" style:font-size-asian="10pt" style:font-size-complex="10pt" fo:hyphenate="false" fo:hyphenation-remain-char-count="2" fo:hyphenation-push-char-count="2"/>
    </style:style>
    <style:style style:name="P35"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rsid="0027bcb2" officeooo:paragraph-rsid="00800506" style:font-size-asian="10pt" style:font-size-complex="10pt" fo:hyphenate="false" fo:hyphenation-remain-char-count="2" fo:hyphenation-push-char-count="2"/>
    </style:style>
    <style:style style:name="P36"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paragraph-rsid="00800506" fo:background-color="#ffffff" style:font-size-asian="10pt" style:font-size-complex="10pt" fo:hyphenate="false" fo:hyphenation-remain-char-count="2" fo:hyphenation-push-char-count="2"/>
    </style:style>
    <style:style style:name="P37"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fo:font-style="italic" fo:font-weight="bold" officeooo:paragraph-rsid="00800506" fo:background-color="#ffff00" style:font-size-asian="10pt" style:font-style-asian="italic" style:font-weight-asian="bold" style:font-size-complex="10pt" fo:hyphenate="false" fo:hyphenation-remain-char-count="2" fo:hyphenation-push-char-count="2"/>
    </style:style>
    <style:style style:name="P38"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fo:font-style="italic" fo:font-weight="bold" officeooo:paragraph-rsid="00800506" fo:background-color="#ffffff" style:font-size-asian="10pt" style:font-style-asian="italic" style:font-weight-asian="bold" style:font-size-complex="10pt" fo:hyphenate="false" fo:hyphenation-remain-char-count="2" fo:hyphenation-push-char-count="2"/>
    </style:style>
    <style:style style:name="P39"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fo:font-weight="normal" officeooo:rsid="00214a85" officeooo:paragraph-rsid="00800506" fo:background-color="transparent" style:font-size-asian="10pt" style:font-weight-asian="normal" style:font-size-complex="10pt" style:font-weight-complex="normal" fo:hyphenate="false" fo:hyphenation-remain-char-count="2" fo:hyphenation-push-char-count="2"/>
    </style:style>
    <style:style style:name="P40"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font-weight="bold" officeooo:paragraph-rsid="00800506" style:font-size-asian="10pt" style:font-weight-asian="bold" style:font-size-complex="10pt" fo:hyphenate="false" fo:hyphenation-remain-char-count="2" fo:hyphenation-push-char-count="2"/>
    </style:style>
    <style:style style:name="P41"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officeooo:paragraph-rsid="00800506" style:font-size-asian="10pt" style:font-size-complex="10pt" fo:hyphenate="false" fo:hyphenation-remain-char-count="2" fo:hyphenation-push-char-count="2"/>
    </style:style>
    <style:style style:name="P42"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officeooo:paragraph-rsid="00800506" style:font-size-asian="10pt" style:font-size-complex="10pt" fo:hyphenate="false" fo:hyphenation-remain-char-count="2" fo:hyphenation-push-char-count="2"/>
    </style:style>
    <style:style style:name="P43"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officeooo:paragraph-rsid="00820a50" style:font-size-asian="10pt" style:font-size-complex="10pt" fo:hyphenate="false" fo:hyphenation-remain-char-count="2" fo:hyphenation-push-char-count="2"/>
    </style:style>
    <style:style style:name="P44" style:family="paragraph" style:parent-style-name="Standard">
      <style:paragraph-properties fo:text-align="justify" style:justify-single-word="false">
        <style:tab-stops>
          <style:tab-stop style:position="1.251cm"/>
        </style:tab-stops>
      </style:paragraph-properties>
      <style:text-properties style:font-name="Trebuchet MS" fo:font-size="10pt" officeooo:paragraph-rsid="00800506" style:font-size-asian="10pt" style:font-size-complex="10pt"/>
    </style:style>
    <style:style style:name="P45"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officeooo:rsid="00232338" officeooo:paragraph-rsid="00800506" style:font-size-asian="10pt" style:font-size-complex="10pt" fo:hyphenate="false" fo:hyphenation-remain-char-count="2" fo:hyphenation-push-char-count="2"/>
    </style:style>
    <style:style style:name="P46" style:family="paragraph" style:parent-style-name="Standard">
      <style:paragraph-properties fo:text-align="justify" style:justify-single-word="false">
        <style:tab-stops>
          <style:tab-stop style:position="1.251cm"/>
        </style:tab-stops>
      </style:paragraph-properties>
      <style:text-properties style:font-name="Trebuchet MS" fo:font-size="10pt" fo:font-weight="bold" officeooo:rsid="00214a85" officeooo:paragraph-rsid="00800506" style:font-size-asian="10pt" style:font-weight-asian="bold" style:font-size-complex="10pt" style:font-weight-complex="bold"/>
    </style:style>
    <style:style style:name="P47" style:family="paragraph" style:parent-style-name="Standard">
      <style:paragraph-properties fo:text-align="justify" style:justify-single-word="false" fo:hyphenation-ladder-count="no-limit">
        <style:tab-stops>
          <style:tab-stop style:position="7.96cm" style:type="center"/>
        </style:tab-stops>
      </style:paragraph-properties>
      <style:text-properties style:font-name="Trebuchet MS" fo:font-size="10pt" fo:language="es" fo:country="ES" officeooo:paragraph-rsid="00800506" style:font-size-asian="10pt" style:font-size-complex="10pt" fo:hyphenate="false" fo:hyphenation-remain-char-count="2" fo:hyphenation-push-char-count="2"/>
    </style:style>
    <style:style style:name="P48" style:family="paragraph" style:parent-style-name="Standard">
      <style:paragraph-properties fo:text-align="justify" style:justify-single-word="false" fo:hyphenation-ladder-count="no-limit">
        <style:tab-stops>
          <style:tab-stop style:position="7.96cm" style:type="center"/>
        </style:tab-stops>
      </style:paragraph-properties>
      <style:text-properties style:font-name="Trebuchet MS" fo:font-size="10pt" fo:language="es" fo:country="ES" officeooo:rsid="002927cf" officeooo:paragraph-rsid="00800506" style:font-size-asian="10pt" style:font-size-complex="10pt" fo:hyphenate="false" fo:hyphenation-remain-char-count="2" fo:hyphenation-push-char-count="2"/>
    </style:style>
    <style:style style:name="P49"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2pt" fo:letter-spacing="-0.004cm" fo:language="es" fo:country="ES" fo:font-weight="bold" officeooo:rsid="00214a85" officeooo:paragraph-rsid="00800506" fo:background-color="#ffff99" style:font-size-asian="12pt" style:font-weight-asian="bold" style:font-size-complex="12pt" style:font-weight-complex="bold" fo:hyphenate="false" fo:hyphenation-remain-char-count="2" fo:hyphenation-push-char-count="2"/>
    </style:style>
    <style:style style:name="P50" style:family="paragraph" style:parent-style-name="Standard">
      <style:paragraph-properties fo:text-align="justify" style:justify-single-word="false" fo:hyphenation-ladder-count="no-limit">
        <style:tab-stops>
          <style:tab-stop style:position="-1.27cm"/>
        </style:tab-stops>
      </style:paragraph-properties>
      <style:text-properties fo:color="#000000" style:font-name="Trebuchet MS" fo:font-size="10pt" fo:letter-spacing="-0.004cm" fo:language="es" fo:country="ES" officeooo:rsid="001b3064" officeooo:paragraph-rsid="00800506" style:font-name-asian="Arial" style:font-size-asian="10pt" style:font-name-complex="Arial" style:font-size-complex="10pt" fo:hyphenate="false" fo:hyphenation-remain-char-count="2" fo:hyphenation-push-char-count="2"/>
    </style:style>
    <style:style style:name="P51" style:family="paragraph" style:parent-style-name="Standard" style:master-page-name="">
      <loext:graphic-properties draw:fill="none"/>
      <style:paragraph-properties fo:margin-left="0.101cm" fo:margin-right="0cm" fo:margin-top="0cm" fo:margin-bottom="0cm" loext:contextual-spacing="false" fo:line-height="100%" fo:text-align="justify" style:justify-single-word="false" fo:text-indent="0cm" style:auto-text-indent="false" style:page-number="auto" fo:background-color="transparent">
        <style:tab-stops>
          <style:tab-stop style:position="-0.9cm"/>
        </style:tab-stops>
      </style:paragraph-properties>
      <style:text-properties fo:color="#000000" style:font-name="Trebuchet MS" fo:font-size="10pt" officeooo:paragraph-rsid="00800506" style:font-name-asian="Arial" style:font-size-asian="10pt" style:font-name-complex="Arial" style:font-size-complex="10pt"/>
    </style:style>
    <style:style style:name="P52" style:family="paragraph" style:parent-style-name="Standard">
      <loext:graphic-properties draw:fill="none"/>
      <style:paragraph-properties fo:margin-left="0.7cm" fo:margin-right="0cm" fo:margin-top="0cm" fo:margin-bottom="0cm" loext:contextual-spacing="false" fo:line-height="100%" fo:text-align="justify" style:justify-single-word="false" fo:text-indent="-0.6cm" style:auto-text-indent="false" fo:background-color="transparent">
        <style:tab-stops>
          <style:tab-stop style:position="-0.9cm"/>
        </style:tab-stops>
      </style:paragraph-properties>
      <style:text-properties fo:color="#000000" style:font-name="Trebuchet MS" fo:font-size="10pt" officeooo:rsid="001b5ee0" officeooo:paragraph-rsid="00800506" style:font-name-asian="Arial" style:font-size-asian="10pt" style:font-name-complex="Arial" style:font-size-complex="10pt"/>
    </style:style>
    <style:style style:name="P53" style:family="paragraph" style:parent-style-name="Standard">
      <style:paragraph-properties fo:margin-left="0cm" fo:margin-right="0cm" fo:text-align="justify" style:justify-single-word="false" fo:text-indent="1.252cm" style:auto-text-indent="false">
        <style:tab-stops>
          <style:tab-stop style:position="0.501cm"/>
        </style:tab-stops>
      </style:paragraph-properties>
      <style:text-properties style:font-name="Trebuchet MS" fo:font-size="10pt" fo:language="es" fo:country="ES" fo:font-weight="bold" officeooo:paragraph-rsid="00800506" style:font-size-asian="10pt" style:font-weight-asian="bold" style:font-size-complex="10pt" style:font-weight-complex="bold"/>
    </style:style>
    <style:style style:name="P54" style:family="paragraph" style:parent-style-name="Standard">
      <style:paragraph-properties fo:margin-left="-0.751cm" fo:margin-right="0cm" fo:text-align="justify" style:justify-single-word="false" fo:text-indent="0cm" style:auto-text-indent="false"/>
      <style:text-properties style:font-name="Trebuchet MS" fo:font-size="10pt" officeooo:paragraph-rsid="00800506" style:font-size-asian="10pt" style:font-size-complex="10pt"/>
    </style:style>
    <style:style style:name="P55" style:family="paragraph" style:parent-style-name="Texto_20_independiente_20_2">
      <style:text-properties style:font-name="Trebuchet MS" fo:font-size="10pt" fo:font-weight="bold" officeooo:paragraph-rsid="00800506" style:font-size-asian="10pt" style:font-weight-asian="bold" style:font-size-complex="10pt" style:font-weight-complex="bold"/>
    </style:style>
    <style:style style:name="P56" style:family="paragraph" style:parent-style-name="Texto_20_independiente_20_2">
      <style:text-properties officeooo:paragraph-rsid="00800506"/>
    </style:style>
    <style:style style:name="P57" style:family="paragraph" style:parent-style-name="Texto_20_independiente_20_3">
      <style:text-properties style:font-name="Trebuchet MS" fo:font-size="10pt" officeooo:paragraph-rsid="00800506" style:font-size-asian="10pt" style:font-size-complex="10pt"/>
    </style:style>
    <style:style style:name="P58" style:family="paragraph" style:parent-style-name="Standard" style:master-page-name="Page_20_Style_20_1">
      <style:paragraph-properties fo:margin-left="0cm" fo:margin-right="0cm" fo:margin-top="0cm" fo:margin-bottom="0cm" loext:contextual-spacing="false" fo:line-height="100%" fo:text-align="center" style:justify-single-word="false" fo:text-indent="0cm" style:auto-text-indent="false" style:page-number="auto"/>
      <style:text-properties fo:color="#000000" style:font-name="Trebuchet MS" fo:font-size="11pt" fo:font-weight="bold" officeooo:rsid="0050d43c" officeooo:paragraph-rsid="0050d43c" style:font-name-asian="Arial1" style:font-size-asian="11pt" style:font-weight-asian="bold" style:font-name-complex="Arial1" style:font-size-complex="11pt" style:font-weight-complex="bold"/>
    </style:style>
    <style:style style:name="P59" style:family="paragraph" style:parent-style-name="Standard">
      <loext:graphic-properties draw:fill="none"/>
      <style:paragraph-properties fo:margin-left="0cm" fo:margin-right="0cm" fo:margin-top="0cm" fo:margin-bottom="0cm" loext:contextual-spacing="false" fo:line-height="100%" fo:text-align="justify" style:justify-single-word="false" fo:text-indent="0cm" style:auto-text-indent="false" fo:background-color="transparent">
        <style:tab-stops>
          <style:tab-stop style:position="-0.9cm"/>
        </style:tab-stops>
      </style:paragraph-properties>
      <style:text-properties style:font-name="Trebuchet MS" fo:font-size="10pt" fo:letter-spacing="-0.004cm" fo:language="es" fo:country="ES" officeooo:paragraph-rsid="00800506" style:font-size-asian="10pt" style:font-size-complex="10pt"/>
    </style:style>
    <style:style style:name="P60"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style:font-name="Trebuchet MS" fo:font-size="10pt" officeooo:rsid="008973bc" officeooo:paragraph-rsid="008973bc" style:font-size-asian="10pt" style:font-size-complex="10pt"/>
    </style:style>
    <style:style style:name="P61" style:family="paragraph" style:parent-style-name="Standard">
      <loext:graphic-properties draw:fill="none"/>
      <style:paragraph-properties fo:margin-left="0cm" fo:margin-right="0cm" fo:margin-top="0cm" fo:margin-bottom="0cm" loext:contextual-spacing="false" fo:line-height="100%" fo:text-align="justify" style:justify-single-word="false" fo:text-indent="0cm" style:auto-text-indent="false" fo:background-color="transparent"/>
      <style:text-properties fo:color="#000000" style:font-name="Trebuchet MS" fo:font-size="10pt" officeooo:paragraph-rsid="00800506" style:font-name-asian="Arial" style:font-size-asian="10pt" style:font-name-complex="Arial" style:font-size-complex="10pt"/>
    </style:style>
    <style:style style:name="P62"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fo:color="#000000" style:font-name="Trebuchet MS" fo:font-size="10pt" fo:font-weight="bold" officeooo:rsid="005b6374" officeooo:paragraph-rsid="0050d43c" style:font-name-asian="Arial1" style:font-size-asian="10pt" style:font-weight-asian="bold" style:font-name-complex="Arial1" style:font-size-complex="10pt" style:font-weight-complex="bold"/>
    </style:style>
    <style:style style:name="P63"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fo:color="#000000" style:font-name="Trebuchet MS" fo:font-size="11pt" fo:font-weight="bold" officeooo:rsid="0050d43c" officeooo:paragraph-rsid="0050d43c" style:font-name-asian="Arial1" style:font-size-asian="11pt" style:font-weight-asian="bold" style:font-name-complex="Arial1" style:font-size-complex="11pt" style:font-weight-complex="bold"/>
    </style:style>
    <style:style style:name="P64"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fo:text-transform="uppercase" fo:color="#000000" style:font-name="Trebuchet MS" fo:font-size="10pt" fo:font-weight="bold" officeooo:paragraph-rsid="00800506" style:font-name-asian="Arial" style:font-size-asian="10pt" style:font-weight-asian="bold" style:font-name-complex="Arial" style:font-size-complex="10pt"/>
    </style:style>
    <style:style style:name="P65" style:family="paragraph" style:parent-style-name="Standard">
      <style:paragraph-properties fo:margin-left="0cm" fo:margin-right="0cm" fo:margin-top="0cm" fo:margin-bottom="0cm" loext:contextual-spacing="false" fo:line-height="100%" fo:text-align="justify" style:justify-single-word="false" fo:text-indent="6.35cm" style:auto-text-indent="false"/>
      <style:text-properties fo:color="#000000" style:font-name="Trebuchet MS" fo:font-size="10pt" officeooo:paragraph-rsid="00800506" style:font-name-asian="Arial" style:font-size-asian="10pt" style:font-name-complex="Arial" style:font-size-complex="10pt"/>
    </style:style>
    <style:style style:name="P66"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officeooo:paragraph-rsid="0084fb4d" style:font-size-asian="10pt" style:font-size-complex="10pt" fo:hyphenate="false" fo:hyphenation-remain-char-count="2" fo:hyphenation-push-char-count="2"/>
    </style:style>
    <style:style style:name="P67"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officeooo:paragraph-rsid="00800506" style:font-size-asian="10pt" style:font-size-complex="10pt" fo:hyphenate="false" fo:hyphenation-remain-char-count="2" fo:hyphenation-push-char-count="2"/>
    </style:style>
    <style:style style:name="P68"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fo:font-weight="bold" officeooo:paragraph-rsid="00800506" style:font-size-asian="10pt" style:font-weight-asian="bold" style:font-size-complex="10pt" fo:hyphenate="false" fo:hyphenation-remain-char-count="2" fo:hyphenation-push-char-count="2"/>
    </style:style>
    <style:style style:name="P69"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paragraph-rsid="00800506" style:font-size-asian="10pt" style:font-size-complex="10pt" fo:hyphenate="false" fo:hyphenation-remain-char-count="2" fo:hyphenation-push-char-count="2"/>
    </style:style>
    <style:style style:name="P70"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rsid="00264d4f" officeooo:paragraph-rsid="00800506" style:font-size-asian="10pt" style:font-size-complex="10pt" fo:hyphenate="false" fo:hyphenation-remain-char-count="2" fo:hyphenation-push-char-count="2"/>
    </style:style>
    <style:style style:name="P71"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rsid="0026dd6b" officeooo:paragraph-rsid="00800506" style:font-size-asian="10pt" style:font-size-complex="10pt" fo:hyphenate="false" fo:hyphenation-remain-char-count="2" fo:hyphenation-push-char-count="2"/>
    </style:style>
    <style:style style:name="P72" style:family="paragraph" style:parent-style-name="Standard">
      <style:paragraph-properties fo:text-align="justify" style:justify-single-word="false" fo:hyphenation-ladder-count="no-limit">
        <style:tab-stops>
          <style:tab-stop style:position="-1.27cm"/>
        </style:tab-stops>
      </style:paragraph-properties>
      <style:text-properties style:font-name="Trebuchet MS" fo:font-size="10pt" fo:letter-spacing="-0.004cm" fo:language="es" fo:country="ES" officeooo:rsid="0027bcb2" officeooo:paragraph-rsid="00800506" style:font-size-asian="10pt" style:font-size-complex="10pt" fo:hyphenate="false" fo:hyphenation-remain-char-count="2" fo:hyphenation-push-char-count="2"/>
    </style:style>
    <style:style style:name="P73" style:family="paragraph">
      <loext:graphic-properties draw:fill="none" draw:fill-color="#729fcf"/>
      <style:paragraph-properties fo:margin-left="0cm" fo:margin-right="0cm" fo:margin-top="0cm" fo:margin-bottom="0cm" fo:line-height="100%" fo:text-align="center" fo:text-indent="0cm"/>
      <style:text-properties style:use-window-font-color="true" style:text-outline="false" style:text-line-through-style="none" style:text-line-through-type="none" style:font-name="Liberation Sans1" fo:font-size="18pt" fo:font-style="normal" fo:text-shadow="none" style:text-underline-style="none" fo:font-weight="normal" style:letter-kerning="true" style:font-name-asian="Microsoft YaHei" style:font-size-asian="18pt" style:font-style-asian="normal" style:font-weight-asian="normal" style:font-name-complex="Mangal" style:font-size-complex="18pt" style:font-style-complex="normal" style:font-weight-complex="normal" style:text-emphasize="none" style:font-relief="none" style:text-overline-style="none" style:text-overline-color="font-color"/>
    </style:style>
    <style:style style:name="T1" style:family="text">
      <style:text-properties fo:color="#000000" fo:font-weight="bold" style:font-name-asian="Arial1" style:font-weight-asian="bold" style:font-name-complex="Arial1" style:font-weight-complex="bold"/>
    </style:style>
    <style:style style:name="T2" style:family="text">
      <style:text-properties fo:color="#000000" fo:font-weight="bold" officeooo:rsid="005b6374" style:font-name-asian="Arial1" style:font-weight-asian="bold" style:font-name-complex="Arial1" style:font-weight-complex="bold"/>
    </style:style>
    <style:style style:name="T3" style:family="text">
      <style:text-properties fo:color="#000000" fo:font-weight="bold" officeooo:rsid="0084fb4d" style:font-name-asian="Arial1" style:font-weight-asian="bold" style:font-name-complex="Arial1" style:font-weight-complex="bold"/>
    </style:style>
    <style:style style:name="T4" style:family="text">
      <style:text-properties fo:color="#000000" fo:font-weight="bold" style:font-name-asian="Arial" style:font-weight-asian="bold" style:font-name-complex="Arial" style:font-weight-complex="bold"/>
    </style:style>
    <style:style style:name="T5" style:family="text">
      <style:text-properties fo:color="#000000" fo:background-color="transparent" loext:char-shading-value="0" style:font-name-asian="Arial1" style:font-name-complex="Arial1"/>
    </style:style>
    <style:style style:name="T6" style:family="text">
      <style:text-properties fo:color="#000000" officeooo:rsid="001653f3" fo:background-color="transparent" loext:char-shading-value="0" style:font-name-asian="Arial1" style:font-name-complex="Arial1"/>
    </style:style>
    <style:style style:name="T7" style:family="text">
      <style:text-properties fo:color="#000000" officeooo:rsid="00386801" fo:background-color="transparent" loext:char-shading-value="0" style:font-name-asian="Arial" style:font-name-complex="Arial"/>
    </style:style>
    <style:style style:name="T8" style:family="text">
      <style:text-properties fo:color="#000000" officeooo:rsid="001b5ee0" fo:background-color="transparent" loext:char-shading-value="0" style:font-name-asian="Arial" style:font-name-complex="Arial"/>
    </style:style>
    <style:style style:name="T9" style:family="text">
      <style:text-properties fo:color="#000000" officeooo:rsid="001bbfab" fo:background-color="transparent" loext:char-shading-value="0" style:font-name-asian="Arial" style:font-name-complex="Arial"/>
    </style:style>
    <style:style style:name="T10" style:family="text">
      <style:text-properties fo:color="#000000" style:font-name="Trebuchet MS" fo:font-size="10pt" fo:font-weight="bold" style:font-name-asian="Arial" style:font-size-asian="10pt" style:font-weight-asian="bold" style:font-name-complex="Arial" style:font-size-complex="10pt" style:font-weight-complex="bold"/>
    </style:style>
    <style:style style:name="T11" style:family="text">
      <style:text-properties fo:color="#000000" style:font-name="Trebuchet MS" fo:font-size="10pt" style:font-name-asian="Arial" style:font-size-asian="10pt" style:font-name-complex="Arial" style:font-size-complex="10pt"/>
    </style:style>
    <style:style style:name="T12" style:family="text">
      <style:text-properties fo:color="#000000" style:font-name="Trebuchet MS" fo:font-size="10pt" officeooo:rsid="001a8284" style:font-name-asian="Arial" style:font-size-asian="10pt" style:font-name-complex="Arial" style:font-size-complex="10pt"/>
    </style:style>
    <style:style style:name="T13" style:family="text">
      <style:text-properties fo:color="#000000" style:font-name="Trebuchet MS" style:font-name-asian="Arial" style:font-name-complex="Arial"/>
    </style:style>
    <style:style style:name="T14" style:family="text">
      <style:text-properties fo:color="#000000" style:font-name="Trebuchet MS" officeooo:rsid="001b5ee0" style:font-name-asian="Arial" style:font-name-complex="Arial"/>
    </style:style>
    <style:style style:name="T15" style:family="text">
      <style:text-properties fo:color="#000000" style:font-name="Trebuchet MS" officeooo:rsid="00386801" style:font-name-asian="Arial" style:font-name-complex="Arial"/>
    </style:style>
    <style:style style:name="T16" style:family="text">
      <style:text-properties fo:color="#000000" style:font-name="Trebuchet MS" fo:font-weight="normal" style:font-name-asian="Arial" style:font-weight-asian="normal" style:font-name-complex="Arial" style:font-weight-complex="normal"/>
    </style:style>
    <style:style style:name="T17" style:family="text">
      <style:text-properties fo:color="#000000" style:font-name="Trebuchet MS" fo:letter-spacing="-0.004cm" fo:language="es" fo:country="ES" style:font-name-asian="Arial1" style:font-name-complex="Arial1"/>
    </style:style>
    <style:style style:name="T18" style:family="text">
      <style:text-properties fo:color="#000000" style:font-name="Trebuchet MS" fo:letter-spacing="-0.004cm" fo:language="es" fo:country="ES" officeooo:rsid="001bbfab" style:font-name-asian="Arial1" style:font-name-complex="Arial1"/>
    </style:style>
    <style:style style:name="T19" style:family="text">
      <style:text-properties fo:color="#000000" fo:font-size="11pt" fo:font-weight="bold" style:font-name-asian="Arial1" style:font-size-asian="11pt" style:font-weight-asian="bold" style:font-name-complex="Arial1" style:font-size-complex="11pt" style:font-weight-complex="bold"/>
    </style:style>
    <style:style style:name="T20" style:family="text">
      <style:text-properties fo:color="#000000" style:font-name-asian="Arial" style:font-name-complex="Arial"/>
    </style:style>
    <style:style style:name="T21" style:family="text">
      <style:text-properties fo:color="#000000" officeooo:rsid="001a8284" style:font-name-asian="Arial" style:font-name-complex="Arial"/>
    </style:style>
    <style:style style:name="T22" style:family="text">
      <style:text-properties fo:color="#000000" officeooo:rsid="00386801" style:font-name-asian="Arial" style:font-name-complex="Arial"/>
    </style:style>
    <style:style style:name="T23" style:family="text">
      <style:text-properties fo:color="#000000" fo:letter-spacing="-0.004cm" fo:language="es" fo:country="ES" style:font-name-asian="Arial1" style:font-name-complex="Arial1"/>
    </style:style>
    <style:style style:name="T24" style:family="text">
      <style:text-properties fo:color="#000000" fo:letter-spacing="-0.004cm" fo:language="es" fo:country="ES" officeooo:rsid="0077c8a1" style:font-name-asian="Arial1" style:font-name-complex="Arial1"/>
    </style:style>
    <style:style style:name="T25" style:family="text">
      <style:text-properties fo:color="#000000" style:font-name="Arial" fo:font-size="11pt" fo:letter-spacing="-0.004cm" fo:language="es" fo:country="ES" fo:font-weight="bold" style:font-name-asian="Arial" style:font-size-asian="11pt" style:font-weight-asian="bold" style:font-name-complex="Arial" style:font-size-complex="11pt" style:font-weight-complex="bold"/>
    </style:style>
    <style:style style:name="T26" style:family="text">
      <style:text-properties fo:color="#000000" style:font-name="Arial" fo:font-size="11pt" fo:letter-spacing="-0.004cm" fo:language="es" fo:country="ES" fo:font-weight="bold" fo:background-color="#ffffff" loext:char-shading-value="0" style:font-name-asian="Arial" style:font-size-asian="11pt" style:font-weight-asian="bold" style:font-name-complex="Arial" style:font-size-complex="11pt" style:font-weight-complex="bold"/>
    </style:style>
    <style:style style:name="T27" style:family="text">
      <style:text-properties fo:color="#000000" style:font-name="Arial" fo:font-size="11pt" fo:letter-spacing="-0.004cm" fo:language="es" fo:country="ES" style:font-name-asian="Arial" style:font-size-asian="11pt" style:font-name-complex="Arial" style:font-size-complex="11pt"/>
    </style:style>
    <style:style style:name="T28" style:family="text">
      <style:text-properties fo:color="#000000" style:font-name="Arial" fo:letter-spacing="-0.004cm" fo:language="es" fo:country="ES" fo:font-weight="bold" style:font-name-asian="Arial" style:font-weight-asian="bold" style:font-name-complex="Arial" style:font-weight-complex="bold"/>
    </style:style>
    <style:style style:name="T29" style:family="text">
      <style:text-properties fo:color="#000000" style:font-name="Arial" fo:letter-spacing="-0.004cm" fo:language="es" fo:country="ES" fo:font-weight="bold" fo:background-color="#ffffff" loext:char-shading-value="0" style:font-name-asian="Arial" style:font-weight-asian="bold" style:font-name-complex="Arial" style:font-weight-complex="bold"/>
    </style:style>
    <style:style style:name="T30" style:family="text">
      <style:text-properties fo:color="#000000" style:font-name="Arial" fo:letter-spacing="-0.004cm" fo:language="es" fo:country="ES" style:font-name-asian="Arial" style:font-name-complex="Arial"/>
    </style:style>
    <style:style style:name="T31" style:family="text">
      <style:text-properties fo:color="#000000" style:font-name="Trebuchet MS" fo:letter-spacing="-0.004cm" fo:language="es" fo:country="ES" fo:font-weight="bold" style:font-name-asian="Arial" style:font-weight-asian="bold" style:font-name-complex="Arial" style:font-weight-complex="bold"/>
    </style:style>
    <style:style style:name="T32" style:family="text">
      <style:text-properties fo:color="#000000" style:font-name="Trebuchet MS" fo:letter-spacing="-0.004cm" fo:language="es" fo:country="ES" fo:font-weight="bold" fo:background-color="#ffffff" loext:char-shading-value="0" style:font-name-asian="Arial" style:font-weight-asian="bold" style:font-name-complex="Arial" style:font-weight-complex="bold"/>
    </style:style>
    <style:style style:name="T33" style:family="text">
      <style:text-properties fo:color="#000000" style:font-name="Trebuchet MS" fo:letter-spacing="-0.004cm" fo:language="es" fo:country="ES" style:font-name-asian="Arial" style:font-name-complex="Arial"/>
    </style:style>
    <style:style style:name="T34" style:family="text">
      <style:text-properties fo:font-weight="bold" style:font-weight-asian="bold"/>
    </style:style>
    <style:style style:name="T35" style:family="text">
      <style:text-properties fo:font-weight="bold" style:font-weight-asian="bold" style:font-weight-complex="bold"/>
    </style:style>
    <style:style style:name="T36" style:family="text">
      <style:text-properties fo:font-weight="bold" officeooo:rsid="0084bf8d" style:font-weight-asian="bold" style:font-weight-complex="bold"/>
    </style:style>
    <style:style style:name="T37" style:family="text">
      <style:text-properties fo:font-weight="bold" officeooo:rsid="0059f7af" style:font-weight-asian="bold" style:font-weight-complex="bold"/>
    </style:style>
    <style:style style:name="T38" style:family="text">
      <style:text-properties fo:font-weight="bold" officeooo:rsid="00214a85" style:font-weight-asian="bold"/>
    </style:style>
    <style:style style:name="T39" style:family="text">
      <style:text-properties fo:font-weight="bold" fo:background-color="#ffff00" loext:char-shading-value="0" style:font-weight-asian="bold" style:font-weight-complex="bold"/>
    </style:style>
    <style:style style:name="T40" style:family="text">
      <style:text-properties fo:font-weight="bold" officeooo:rsid="0059f7af" fo:background-color="#ffff00" loext:char-shading-value="0" style:font-weight-asian="bold" style:font-weight-complex="bold"/>
    </style:style>
    <style:style style:name="T41" style:family="text">
      <style:text-properties fo:font-weight="bold" officeooo:rsid="0084bf8d" fo:background-color="#ffff00" loext:char-shading-value="0" style:font-weight-asian="bold" style:font-weight-complex="bold"/>
    </style:style>
    <style:style style:name="T42" style:family="text">
      <style:text-properties fo:font-weight="bold" fo:background-color="transparent" loext:char-shading-value="0" style:font-weight-asian="bold" style:font-weight-complex="bold"/>
    </style:style>
    <style:style style:name="T43" style:family="text">
      <style:text-properties fo:font-weight="bold" officeooo:rsid="0084bf8d" fo:background-color="transparent" loext:char-shading-value="0" style:font-weight-asian="bold" style:font-weight-complex="bold"/>
    </style:style>
    <style:style style:name="T44" style:family="text">
      <style:text-properties fo:font-weight="bold" officeooo:rsid="0059f7af" fo:background-color="transparent" loext:char-shading-value="0" style:font-weight-asian="bold" style:font-weight-complex="bold"/>
    </style:style>
    <style:style style:name="T45" style:family="text">
      <style:text-properties fo:font-weight="normal" style:font-weight-asian="normal" style:font-weight-complex="normal"/>
    </style:style>
    <style:style style:name="T46" style:family="text">
      <style:text-properties fo:font-weight="normal" fo:background-color="transparent" loext:char-shading-value="0" style:font-name-asian="Arial1" style:font-weight-asian="normal" style:font-name-complex="Arial1" style:font-weight-complex="normal"/>
    </style:style>
    <style:style style:name="T47" style:family="text">
      <style:text-properties fo:background-color="transparent" loext:char-shading-value="0"/>
    </style:style>
    <style:style style:name="T48" style:family="text">
      <style:text-properties officeooo:rsid="006616d3" fo:background-color="transparent" loext:char-shading-value="0"/>
    </style:style>
    <style:style style:name="T49" style:family="text">
      <style:text-properties officeooo:rsid="007ca8be" fo:background-color="transparent" loext:char-shading-value="0"/>
    </style:style>
    <style:style style:name="T50" style:family="text">
      <style:text-properties fo:background-color="transparent" loext:char-shading-value="0"/>
    </style:style>
    <style:style style:name="T51" style:family="text">
      <style:text-properties officeooo:rsid="0084bf8d" fo:background-color="transparent" loext:char-shading-value="0"/>
    </style:style>
    <style:style style:name="T52" style:family="text">
      <style:text-properties officeooo:rsid="006616d3"/>
    </style:style>
    <style:style style:name="T53" style:family="text">
      <style:text-properties officeooo:rsid="0079756b"/>
    </style:style>
    <style:style style:name="T54" style:family="text">
      <style:text-properties fo:language="en" fo:country="US" fo:font-style="normal" fo:font-weight="normal" style:font-style-asian="normal" style:font-weight-asian="normal" style:font-style-complex="normal" style:font-weight-complex="normal"/>
    </style:style>
    <style:style style:name="T55" style:family="text">
      <style:text-properties fo:language="en" fo:country="US" fo:font-style="normal" fo:font-weight="normal" officeooo:rsid="001366ee" style:font-name-asian="Arial2" style:font-style-asian="normal" style:font-weight-asian="normal" style:font-name-complex="Arial2" style:font-style-complex="normal" style:font-weight-complex="normal"/>
    </style:style>
    <style:style style:name="T56" style:family="text">
      <style:text-properties fo:language="en" fo:country="US" fo:font-style="normal" fo:font-weight="normal" officeooo:rsid="002927cf" style:font-name-asian="Arial2" style:font-style-asian="normal" style:font-weight-asian="normal" style:font-name-complex="Arial2" style:font-style-complex="normal" style:font-weight-complex="normal"/>
    </style:style>
    <style:style style:name="T57" style:family="text">
      <style:text-properties officeooo:rsid="007ca8be"/>
    </style:style>
    <style:style style:name="T58" style:family="text">
      <style:text-properties fo:background-color="#ffff00" loext:char-shading-value="0"/>
    </style:style>
    <style:style style:name="T59" style:family="text">
      <style:text-properties officeooo:rsid="0059f7af" fo:background-color="#ffff00" loext:char-shading-value="0"/>
    </style:style>
    <style:style style:name="T60" style:family="text">
      <style:text-properties officeooo:rsid="0084bf8d" fo:background-color="#ffff00" loext:char-shading-value="0"/>
    </style:style>
    <style:style style:name="T61" style:family="text">
      <style:text-properties fo:background-color="#ffffff" loext:char-shading-value="0"/>
    </style:style>
    <style:style style:name="T62" style:family="text">
      <style:text-properties officeooo:rsid="007ef72b"/>
    </style:style>
    <style:style style:name="T63" style:family="text">
      <style:text-properties officeooo:rsid="001a8284"/>
    </style:style>
    <style:style style:name="T64" style:family="text">
      <style:text-properties fo:letter-spacing="-0.004cm" fo:language="es" fo:country="ES"/>
    </style:style>
    <style:style style:name="T65" style:family="text">
      <style:text-properties fo:letter-spacing="-0.004cm" fo:language="es" fo:country="ES" officeooo:rsid="001a8284"/>
    </style:style>
    <style:style style:name="T66" style:family="text">
      <style:text-properties fo:letter-spacing="-0.004cm" fo:language="es" fo:country="ES" fo:font-weight="bold" fo:background-color="transparent" loext:char-shading-value="0" style:font-weight-asian="bold"/>
    </style:style>
    <style:style style:name="T67" style:family="text">
      <style:text-properties fo:letter-spacing="-0.004cm" fo:language="es" fo:country="ES" fo:font-weight="bold" fo:background-color="transparent" loext:char-shading-value="0" style:font-weight-asian="bold" style:font-weight-complex="bold"/>
    </style:style>
    <style:style style:name="T68" style:family="text">
      <style:text-properties fo:letter-spacing="-0.004cm" fo:language="es" fo:country="ES" fo:font-weight="bold" officeooo:rsid="00214a85" fo:background-color="transparent" loext:char-shading-value="0" style:font-weight-asian="bold" style:font-weight-complex="bold"/>
    </style:style>
    <style:style style:name="T69" style:family="text">
      <style:text-properties fo:letter-spacing="-0.004cm" fo:language="es" fo:country="ES" fo:font-weight="bold" style:font-weight-asian="bold"/>
    </style:style>
    <style:style style:name="T70" style:family="text">
      <style:text-properties fo:letter-spacing="-0.004cm" fo:language="es" fo:country="ES" fo:font-weight="bold" officeooo:rsid="00214a85" style:font-weight-asian="bold"/>
    </style:style>
    <style:style style:name="T71" style:family="text">
      <style:text-properties fo:letter-spacing="-0.004cm" fo:language="es" fo:country="ES" fo:font-weight="bold" style:font-weight-asian="bold" style:font-weight-complex="bold"/>
    </style:style>
    <style:style style:name="T72" style:family="text">
      <style:text-properties fo:letter-spacing="-0.004cm" fo:language="es" fo:country="ES" fo:font-weight="bold" officeooo:rsid="00214a85" style:font-weight-asian="bold" style:font-weight-complex="bold"/>
    </style:style>
    <style:style style:name="T73" style:family="text">
      <style:text-properties fo:letter-spacing="-0.004cm" fo:language="es" fo:country="ES" fo:background-color="transparent" loext:char-shading-value="0"/>
    </style:style>
    <style:style style:name="T74" style:family="text">
      <style:text-properties fo:letter-spacing="-0.004cm" fo:language="es" fo:country="ES" officeooo:rsid="006616d3" fo:background-color="transparent" loext:char-shading-value="0"/>
    </style:style>
    <style:style style:name="T75" style:family="text">
      <style:text-properties fo:letter-spacing="-0.004cm" fo:language="es" fo:country="ES" fo:background-color="transparent" loext:char-shading-value="0"/>
    </style:style>
    <style:style style:name="T76" style:family="text">
      <style:text-properties fo:letter-spacing="-0.004cm" fo:language="es" fo:country="ES" fo:background-color="#ffffff" loext:char-shading-value="0"/>
    </style:style>
    <style:style style:name="T77" style:family="text">
      <style:text-properties fo:letter-spacing="-0.004cm" fo:language="es" fo:country="ES" officeooo:rsid="001bbfab"/>
    </style:style>
    <style:style style:name="T78" style:family="text">
      <style:text-properties fo:letter-spacing="-0.004cm" fo:language="es" fo:country="ES" officeooo:rsid="001c425d"/>
    </style:style>
    <style:style style:name="T79" style:family="text">
      <style:text-properties fo:letter-spacing="-0.004cm" fo:language="es" fo:country="ES" officeooo:rsid="001fc7fd"/>
    </style:style>
    <style:style style:name="T80" style:family="text">
      <style:text-properties fo:letter-spacing="-0.004cm" fo:language="es" fo:country="ES" fo:font-weight="normal" style:font-weight-asian="normal" style:font-weight-complex="normal"/>
    </style:style>
    <style:style style:name="T81" style:family="text">
      <style:text-properties fo:letter-spacing="-0.004cm" fo:language="es" fo:country="ES" fo:font-weight="normal" officeooo:rsid="001fc7fd" style:font-weight-asian="normal" style:font-weight-complex="normal"/>
    </style:style>
    <style:style style:name="T82" style:family="text">
      <style:text-properties fo:letter-spacing="-0.004cm" fo:language="es" fo:country="ES" fo:font-weight="normal" officeooo:rsid="00201584" style:font-weight-asian="normal" style:font-weight-complex="normal"/>
    </style:style>
    <style:style style:name="T83" style:family="text">
      <style:text-properties fo:letter-spacing="-0.004cm" fo:language="es" fo:country="ES" fo:font-weight="normal" officeooo:rsid="00214a85" fo:background-color="#ffff99" loext:char-shading-value="0" style:font-weight-asian="normal" style:font-weight-complex="normal"/>
    </style:style>
    <style:style style:name="T84" style:family="text">
      <style:text-properties fo:letter-spacing="-0.004cm" fo:language="es" fo:country="ES" fo:font-weight="normal" fo:background-color="transparent" loext:char-shading-value="0" style:font-weight-asian="normal" style:font-weight-complex="normal"/>
    </style:style>
    <style:style style:name="T85" style:family="text">
      <style:text-properties fo:letter-spacing="-0.004cm" fo:language="es" fo:country="ES" fo:font-weight="normal" officeooo:rsid="00214a85" fo:background-color="transparent" loext:char-shading-value="0" style:font-weight-asian="normal" style:font-weight-complex="normal"/>
    </style:style>
    <style:style style:name="T86" style:family="text">
      <style:text-properties fo:letter-spacing="-0.004cm" fo:language="es" fo:country="ES" fo:font-weight="normal" officeooo:rsid="00214a85" fo:background-color="transparent" loext:char-shading-value="0" style:font-weight-asian="normal" style:font-weight-complex="normal"/>
    </style:style>
    <style:style style:name="T87" style:family="text">
      <style:text-properties fo:letter-spacing="-0.004cm" fo:language="es" fo:country="ES" officeooo:rsid="00214a85"/>
    </style:style>
    <style:style style:name="T88" style:family="text">
      <style:text-properties fo:letter-spacing="-0.004cm" fo:language="es" fo:country="ES" fo:background-color="#ffff00" loext:char-shading-value="0"/>
    </style:style>
    <style:style style:name="T89" style:family="text">
      <style:text-properties fo:letter-spacing="-0.004cm" fo:language="es" fo:country="ES" officeooo:rsid="00264d4f"/>
    </style:style>
    <style:style style:name="T90" style:family="text">
      <style:text-properties fo:letter-spacing="-0.004cm" fo:language="es" fo:country="ES" officeooo:rsid="0026dd6b"/>
    </style:style>
    <style:style style:name="T91" style:family="text">
      <style:text-properties fo:letter-spacing="-0.004cm" fo:language="es" fo:country="ES" officeooo:rsid="0026eabc"/>
    </style:style>
    <style:style style:name="T92" style:family="text">
      <style:text-properties fo:letter-spacing="-0.004cm" fo:language="es" fo:country="ES" officeooo:rsid="0080858e"/>
    </style:style>
    <style:style style:name="T93" style:family="text">
      <style:text-properties style:font-name="Trebuchet MS" fo:font-size="10pt" style:font-size-asian="10pt" style:font-size-complex="10pt"/>
    </style:style>
    <style:style style:name="T94" style:family="text">
      <style:text-properties style:font-name="Trebuchet MS" fo:font-size="10pt" officeooo:rsid="001b3064" style:font-size-asian="10pt" style:font-size-complex="10pt"/>
    </style:style>
    <style:style style:name="T95" style:family="text">
      <style:text-properties style:font-name="Trebuchet MS" fo:font-size="10pt" fo:letter-spacing="-0.004cm" fo:language="es" fo:country="ES" fo:background-color="#ffffff" loext:char-shading-value="0" style:font-size-asian="10pt" style:font-size-complex="10pt"/>
    </style:style>
    <style:style style:name="T96" style:family="text">
      <style:text-properties fo:font-variant="normal" fo:text-transform="none" fo:color="#000000" style:font-name="Trebuchet MS" fo:font-size="10pt" fo:letter-spacing="normal" fo:font-style="normal" fo:font-weight="normal" style:font-size-asian="10pt" style:font-size-complex="10pt"/>
    </style:style>
    <style:style style:name="T97" style:family="text">
      <style:text-properties fo:text-transform="uppercase" fo:letter-spacing="-0.004cm" fo:language="es" fo:country="ES" fo:font-style="italic" fo:font-weight="bold" style:font-style-asian="italic" style:font-weight-asian="bold"/>
    </style:style>
    <style:style style:name="T98" style:family="text">
      <style:text-properties officeooo:rsid="004b1b65"/>
    </style:style>
    <style:style style:name="T99" style:family="text">
      <style:text-properties officeooo:rsid="001c425d"/>
    </style:style>
    <style:style style:name="T100" style:family="text">
      <style:text-properties fo:font-size="13pt" fo:letter-spacing="-0.004cm" fo:language="es" fo:country="ES" officeooo:rsid="001fc7fd" fo:background-color="#ffff99" loext:char-shading-value="0" style:font-size-asian="13pt" style:font-size-complex="13pt"/>
    </style:style>
    <style:style style:name="T101" style:family="text">
      <style:text-properties officeooo:rsid="00214a85"/>
    </style:style>
    <style:style style:name="T102" style:family="text">
      <style:text-properties fo:font-size="12pt" fo:letter-spacing="-0.004cm" fo:language="es" fo:country="ES" fo:font-weight="bold" officeooo:rsid="00214a85" fo:background-color="#ffff99" loext:char-shading-value="0" style:font-size-asian="12pt" style:font-weight-asian="bold" style:font-size-complex="12pt" style:font-weight-complex="bold"/>
    </style:style>
    <style:style style:name="T103" style:family="text">
      <style:text-properties fo:font-size="12pt" fo:letter-spacing="-0.004cm" fo:language="es" fo:country="ES" fo:font-weight="bold" officeooo:rsid="00214a85" fo:background-color="transparent" loext:char-shading-value="0" style:font-size-asian="12pt" style:font-weight-asian="bold" style:font-size-complex="12pt" style:font-weight-complex="bold"/>
    </style:style>
    <style:style style:name="T104" style:family="text">
      <style:text-properties fo:font-size="12pt" fo:letter-spacing="-0.004cm" fo:language="es" fo:country="ES" fo:font-weight="bold" officeooo:rsid="00214a85" fo:background-color="transparent" loext:char-shading-value="0" style:font-size-asian="12pt" style:font-weight-asian="bold" style:font-size-complex="12pt" style:font-weight-complex="bold"/>
    </style:style>
    <style:style style:name="T105" style:family="text">
      <style:text-properties fo:font-size="12pt" fo:font-weight="bold" fo:background-color="#ffff00" loext:char-shading-value="0" style:font-size-asian="12pt" style:font-weight-asian="bold" style:font-size-complex="12pt" style:font-weight-complex="bold"/>
    </style:style>
    <style:style style:name="T106" style:family="text">
      <style:text-properties fo:font-size="12pt" fo:font-weight="bold" style:font-size-asian="12pt" style:font-weight-asian="bold" style:font-size-complex="12pt" style:font-weight-complex="bold"/>
    </style:style>
    <style:style style:name="T107" style:family="text">
      <style:text-properties fo:font-size="12pt" fo:font-weight="bold" fo:background-color="transparent" loext:char-shading-value="0" style:font-size-asian="12pt" style:font-weight-asian="bold" style:font-size-complex="12pt" style:font-weight-complex="bold"/>
    </style:style>
    <style:style style:name="T108" style:family="text">
      <style:text-properties officeooo:rsid="00232338"/>
    </style:style>
    <style:style style:name="T109" style:family="text">
      <style:text-properties officeooo:rsid="0026dd6b"/>
    </style:style>
    <style:style style:name="T110" style:family="text">
      <style:text-properties officeooo:rsid="0084bf8d"/>
    </style:style>
    <style:style style:name="T111" style:family="text">
      <style:text-properties officeooo:rsid="0084fb4d"/>
    </style:style>
    <style:style style:name="gr1" style:family="graphic">
      <style:graphic-properties draw:stroke="none" svg:stroke-width="0cm" svg:stroke-color="#3465a4" draw:marker-start-width="0.199cm" draw:marker-start-center="false"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svg:stroke-width="0cm" svg:stroke-color="#3465a4" draw:marker-start-width="0.199cm" draw:marker-start-center="false"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value-type="string" office:string-value="" text:name="SEQ CHAPTER \h \r 1"/>
      </text:user-field-decls>
      <text:p text:style-name="P58"/>
      <text:p text:style-name="P63"/>
      <text:p text:style-name="P60"><text:span text:style-name="T3">A</text:span><text:span text:style-name="T1">NUNCIO</text:span></text:p>
      <text:p text:style-name="P1"/>
      <text:p text:style-name="P1"/>
      <text:p text:style-name="P25"/>
      <text:p text:style-name="P17"><text:span text:style-name="T10">Asunto:</text:span><text:span text:style-name="T11"> Convocatoria y Bases para la </text:span><text:span text:style-name="T12">provisión </text:span><text:span text:style-name="T11">de </text:span><text:span text:style-name="T12">cuatro</text:span><text:span text:style-name="T11"> plazas de Policía del Cuerpo de la Policía Local.</text:span></text:p>
      <text:p text:style-name="P11"/>
      <text:p text:style-name="P11"/>
      <text:p text:style-name="P15"><text:span text:style-name="T20">En la plantilla del personal funcionario de este Excmo. Ayuntamiento de Vélez Málaga, se encuentran vacantes </text:span><text:span text:style-name="T21">cuatro</text:span><text:span text:style-name="T20"> plazas de Policías del Cuerpo de la Policía Local, mediante el sistema de oposición libre, incluida</text:span><text:span text:style-name="T21">s</text:span><text:span text:style-name="T20"> en la Oferta de Empleo Público correspondiente al año </text:span><text:span text:style-name="T21">2018</text:span><text:span text:style-name="T4"> </text:span><text:span text:style-name="T20">BOP número </text:span><text:span text:style-name="T21">39</text:span><text:span text:style-name="T20">, de fecha <text:s/></text:span><text:span text:style-name="T21">2</text:span><text:span text:style-name="T20">6 </text:span><text:span text:style-name="T21">de febrero de</text:span><text:span text:style-name="T20">20</text:span><text:span text:style-name="T21">1</text:span><text:span text:style-name="T20">9, cuya cobertura se hace necesaria y urgente.</text:span></text:p>
      <text:p text:style-name="P65"/>
      <text:p text:style-name="P11">Por la presente, en virtud de las atribuciones que me confiere la legislación vigente y<text:span text:style-name="T47"> </text:span><text:span text:style-name="T46">de la delegación efectuada por la Junta de Gobierno Local mediante acuerdo adoptado en sesión celebrada en fecha 22 de junio de 2015, <text:s/></text:span><text:s/><text:span text:style-name="T35">ACUERDO </text:span><text:span text:style-name="T45">la aprobación de la siguiente:</text:span></text:p>
      <text:p text:style-name="P2"/>
      <text:p text:style-name="P2">BASES PARA LA PROVISIÓN <text:s/>DE <text:s text:c="2"/><text:span text:style-name="T63">4</text:span> <text:s/>PLAZAS DE POLICÍAS DEL CUERPO DE LA POLICÍA LOCAL (MEDIANTE EL SISTEMA DE OPOSICIÓN LIBRE), VACANTES EN LA PLANTILLA DE FUNCIONARIOS DEL EXCMO. <text:s/>AYUNTAMIENTO DE VÉLEZ-MÁLAGA.</text:p>
      <text:p text:style-name="P18"/>
      <text:p text:style-name="P18"/>
      <text:p text:style-name="P26">1.- OBJETO DE LA CONVOCATORIA.</text:p>
      <text:p text:style-name="P29"/>
      <text:p text:style-name="P42"><text:span text:style-name="T64">Es objeto de la presente convocatoria la provisión como funcionario de carrera, mediante el sistema de acceso de turno libre y a través del procedimiento de selección de oposición, de <text:s text:c="2"/></text:span><text:span text:style-name="T65">4</text:span><text:span text:style-name="T64"> <text:s text:c="3"/>plazas vacantes en la plantilla y <text:s/>relación de puestos de trabajo de este Ayuntamiento, pertenecientes a la Escala de Administración Especial, Subescala de Servicios Especiales, Categoría de Policía del Cuerpo de la Policía Local, </text:span><text:span text:style-name="T65">que se encuentran incluidas en la Oferta de Empleo Público para el ejercicio 2018 (BOP número 39 de 26 de febrero de 2019).</text:span></text:p>
      <text:p text:style-name="P28"/>
      <text:p text:style-name="P42"><text:span text:style-name="T66"><text:s/></text:span><text:span text:style-name="T73">La</text:span><text:span text:style-name="T64">s plazas citadas adscritas a la Escala Básica, conforme determina el art. 18 de la Ley 13/2001, de 11 de diciembre, de Coordinación de las Policías Locales, se encuadran, de acuerdo con la Disposición Transitoria Tercera 2 </text:span><text:span text:style-name="T76">del Real Decreto Legislativo 5/2015, de 30 de octubre, por el que se aprueba el texto refundido de la Ley del Estatuto Básico del Empleado Público,</text:span><text:span text:style-name="T64"> transitoriamente en el Grupo C, Subgrupo C1, dotadas con las retribuciones correspondientes, y resultantes de la Oferta de Empleo Público del año </text:span><text:span text:style-name="T65">2018</text:span><text:span text:style-name="T64">.</text:span></text:p>
      <text:p text:style-name="P29"/>
      <text:p text:style-name="P42"><text:span text:style-name="T69"/></text:p>
      <text:p text:style-name="P42"><text:span text:style-name="T69">2.-</text:span><text:span text:style-name="T64"> </text:span><text:span text:style-name="T69">LEGISLACIÓN APLICABLE.</text:span><text:span text:style-name="T64"><text:tab/></text:span></text:p>
      <text:p text:style-name="P29"/>
      <text:p text:style-name="P56"><text:span text:style-name="T93">Las presentes Bases se regirán por lo dispuesto en la Ley 13/2001, de 11 de diciembre de Coordinación de las Policías Locales, Decreto 201/2003, de 8 de julio, de ingreso, promoción interna, movilidad y formación de los funcionarios de los Cuerpos de la Policía Local, Decreto 66/2008, de 26 de febrero, por el que se modifica el Decreto 201/2003, de 8 de julio, de ingreso, promoción interna, movilidad y formación de los funcionarios de los Cuerpos de la Policía Local, Orden de 22 de diciembre de 2003, por la que se establecen las pruebas selectivas, los temarios y el baremo de méritos para el ingreso, la promoción interna y la movilidad a las distintas categorías de los Cuerpos de la Policía Local, Orden de 31 de marzo de 2008, por la que se modifica la Orden de 22 de diciembre de 2003, por la que se establecen las pruebas selectivas, los temarios y el baremo de méritos para el ingreso, la promoción interna y la movilidad a las distintas categorías de los Cuerpos de la Policía Local, <text:s/>y en lo no previsto en la citada legislación, les será de aplicación la <text:s/>Ley 7/1985, de 2 de abril, Reguladora de las Bases del Régimen Local, Real Decreto Legislativo </text:span><text:soft-page-break/><text:span text:style-name="T93">781/1986, de 18 de abril, por el que se aprueba el Texto Refundido de las disposiciones vigentes en materia de Régimen Local, </text:span><text:span text:style-name="T95">el Real Decreto Legislativo 5/2015, de 30 de octubre, por el que se aprueba el texto refundido de la Ley del Estatuto Básico del Empleado Público</text:span><text:span text:style-name="T93">, Ley 30/1984, de 2 de agosto, de Medidas para la Reforma de la Función Pública, Decreto 2/2002, de 9 de enero, por el que se aprueba el Reglamento General de ingreso, promoción interna, provisión de puestos de trabajo y promoción profesional de los funcionarios de la Administración General de la Junta de Andalucía, Real Decreto 364/1995, de 10 de marzo, por el que se aprueba el Reglamento General de Ingreso del Personal al servicio de la Administración general del Estado y de Provisión de Puestos de Trabajo y Promoción Profesional de los Funcionarios Civiles de la Administración General del Estado, y Real Decreto 896/1991, de 7 de junio, por el que se establecen las reglas básicas y los programas mínimos a que debe ajustarse el procedimiento de selección de los funcionarios de Administración Local </text:span><text:span text:style-name="T94">y la Ley </text:span><text:span text:style-name="T96">40/2015, de 1 de octubre, de Régimen Jurídico del Sector Público.</text:span></text:p>
      <text:p text:style-name="P29"/>
      <text:p text:style-name="P26"/>
      <text:p text:style-name="P26">3.- REQUISITOS DE LOS ASPIRANTES.</text:p>
      <text:p text:style-name="P29"/>
      <text:p text:style-name="P29">Para <text:s/>participar en el proceso selectivo los aspirantes deberán reunir, antes de que termine el último día de presentación de solicitudes, los siguientes requisitos:</text:p>
      <text:p text:style-name="P29"/>
      <text:p text:style-name="P29">a) Nacionalidad española.</text:p>
      <text:p text:style-name="P42"><text:span text:style-name="T64">b) Tener dieciocho años de edad y no haber cumplido</text:span><text:span text:style-name="T73"> la edad de jubilación forzosa.</text:span></text:p>
      <text:p text:style-name="P29">c) Estatura mínima de 1,65 metros los hombres y 1,60 metros las mujeres. Estarán exentos del requisito de la estatura aquellos aspirantes que sean funcionarios de carrera de algún Cuerpo de la Policía Local de Andalucía.</text:p>
      <text:p text:style-name="P29">d) Compromiso de portar armas y utilizarlas cuando legalmente sea preceptivo.</text:p>
      <text:p text:style-name="P29">e) Estar en posesión del título de Bachiller, Técnico o equivalente </text:p>
      <text:p text:style-name="P29">f) No haber sido condenado por delito doloso, ni separado del servicio del Estado, de la Administración Autónoma, Local o Institucional, ni hallarse inhabilitado para el ejercicio de funciones públicas.</text:p>
      <text:p text:style-name="P57">No obstante será aplicable el beneficio de la rehabilitación, de acuerdo con las normas penales y administrativas, si el interesado lo justifica.</text:p>
      <text:p text:style-name="P36">g) Estar en posesión de los permisos de conducción de las clases A2 y B.</text:p>
      <text:p text:style-name="P29">h) Compromiso de conducir vehículos policiales, en concordancia con el apartado anterior.</text:p>
      <text:p text:style-name="P29"/>
      <text:p text:style-name="P42"><text:span text:style-name="T64">Estos requisitos deberán acreditarse documentalmente antes de realizar el curso de ingreso en la Escuela de Seguridad Pública de Andalucía o Escuelas de Policía de las Corporaciones Locales, salvo el de estatura, que lo será en la prueba de examen médico</text:span><text:span text:style-name="T97">.</text:span></text:p>
      <text:p text:style-name="P37"/>
      <text:p text:style-name="P26"/>
      <text:p text:style-name="P26">4.- SOLICITUDES.</text:p>
      <text:p text:style-name="P29"/>
      <text:p text:style-name="P30">Los aspirantes que deseen participar en el presente proceso selectivo <text:span text:style-name="T20">cursarán su solicitud dirigida al </text:span><text:span text:style-name="T13">Ilmo. Sr. Alcalde, </text:span><text:span text:style-name="T14">manifestando que reúnen todos y cada uno de los requisitos exigidos,</text:span><text:span text:style-name="T13"> en el plazo de</text:span><text:span text:style-name="T16"> 20 días hábiles, a</text:span><text:span text:style-name="T13"> contar desde el siguiente al de la publicación del extracto de esta convocatoria en el Boletín Oficial del Estado, después de la publicación integra en el Boletín Oficial de la Provincia y </text:span><text:span text:style-name="T15">extracto </text:span><text:span text:style-name="T13">en el de la Junta de Andalucía.</text:span></text:p>
      <text:p text:style-name="P50"/>
      <text:p text:style-name="P51"><text:span text:style-name="T98">S</text:span>e presentaran en el Registro General del Excmo. Ayuntamiento de Vélez-Málaga, o en el de cualquiera de sus Tenencias de Alcaldía, o asimismo en la forma establecidas en el art. 16.4 de la Ley 39/2015, de 1 de octubre, del Procedimiento Administrativo Común de las Administraciones Públicas.</text:p>
      <text:p text:style-name="P52"/>
      <text:p text:style-name="P19"><text:span text:style-name="T22">A las solicitudes se les acompañará fotoco</text:span><text:span text:style-name="T7">pia del D.N.I., titulación exigida, </text:span><text:span text:style-name="T8">del permiso de conducción</text:span><text:span text:style-name="T7"> y resguardo acreditativo de haber satisfecho el importe de los derechos de examen que asciende a </text:span><text:span text:style-name="T8">3</text:span><text:span text:style-name="T7">0 €, </text:span><text:span text:style-name="T8">cantidad establecida en la ordenanza fiscal reguladora de la tasa aprobada </text:span><text:soft-page-break/><text:span text:style-name="T8">por este Ayuntamiento </text:span><text:span text:style-name="T9">(</text:span><text:span text:style-name="T6">BOP 10 de noviembre de 2010)</text:span><text:span text:style-name="T5">. </text:span></text:p>
      <text:p text:style-name="P24"/>
      <text:p text:style-name="P6">El pago de la referida cuantía se realizará en las entidades financieras establecidas en la carta de pago, dentro del plazo de presentación de solicitudes, <text:span text:style-name="T57">ésta se les <text:s/>facilitará </text:span><text:s/><text:span text:style-name="T52">por los siguientes medios:</text:span> </text:p>
      <text:p text:style-name="P8"><text:span text:style-name="T48">- E</text:span><text:span text:style-name="T47">n la Oficina de Atención al Ciudadano de este Ayuntamiento </text:span><text:span text:style-name="T48">solicitándol</text:span><text:span text:style-name="T49">a</text:span><text:span text:style-name="T47"> </text:span><text:span text:style-name="T48">presencialmente.</text:span></text:p>
      <text:p text:style-name="P7"><text:span text:style-name="T73">- </text:span><text:span text:style-name="T74">A través de la Sede Electrónica de este Ayuntamiento, con certificado electrónico, en el siguiente enlace: </text:span><text:a xlink:type="simple" xlink:href="https://sede.velezmalaga.es/" text:style-name="Internet_20_link" text:visited-style-name="Visited_20_Internet_20_Link"><text:span text:style-name="T50">https://sede.velezmalaga.es/</text:span></text:a></text:p>
      <text:p text:style-name="P59"/>
      <text:p text:style-name="P26"/>
      <text:p text:style-name="P26">5.- ADMISIÓN DE ASPIRANTES.</text:p>
      <text:p text:style-name="P29"/>
      <text:p text:style-name="P14"><text:span text:style-name="T23">Terminado el plazo de presentación de solicitudes, por </text:span><text:span text:style-name="T24">el</text:span><text:span text:style-name="T23"> Sr. Concejal Delegad</text:span><text:span text:style-name="T24">o</text:span><text:span text:style-name="T23"> de Recursos Humanos, se dictará Resolución declarando aprobadas las listas provisionales de aspirantes admitidos y excluídos, con indicación de la causa de exclusión y el plazo de subsanación de defectos. En dicha Resolución, que se publicará en el </text:span><text:span text:style-name="T17">Boletín Oficial de la Provincia, <text:s/>se indicarán los lugares en que se encuentran expuestas al público las listas certificadas completas de aspirantes admitidos y excluidos, señalando un plazo de diez días hábiles para su subsanación </text:span><text:span text:style-name="T18">del defecto que haya motivado su exclusión.</text:span></text:p>
      <text:p text:style-name="P12"/>
      <text:p text:style-name="P12">En la misma resolución se determinará el lugar, fecha y hora de comienzo de los ejercicios, así como la composición del Órgano de Selección.</text:p>
      <text:p text:style-name="P13"/>
      <text:p text:style-name="P42"><text:span text:style-name="T64">Transcurrido el plazo </text:span><text:span text:style-name="T77">de subsanación</text:span><text:span text:style-name="T64">, </text:span><text:span text:style-name="T77">el Sr. Concejal Delegado de Recursos Humanos</text:span><text:span text:style-name="T64"> dictará resolución declarando aprobad</text:span><text:span text:style-name="T77">a</text:span><text:span text:style-name="T64"> l</text:span><text:span text:style-name="T77">a</text:span><text:span text:style-name="T64"> </text:span><text:span text:style-name="T77">relación definitiva de </text:span><text:span text:style-name="T64">aspirantes admitidos, </text:span><text:span text:style-name="T77">que se expondrá en el tablón de anuncios de la Casa Consistorial y en los de las respectivas Tenencias de Alcaldía, así como en la página web </text:span><text:span text:style-name="T78">de este Ayuntamiento.</text:span></text:p>
      <text:p text:style-name="P29"/>
      <text:p text:style-name="P26"/>
      <text:p text:style-name="P26">6.- TRIBUNAL CALIFICADOR.</text:p>
      <text:p text:style-name="P29"/>
      <text:p text:style-name="P29">El Tribunal calificador estará constituido por un Presidente, cuatro Vocales y un Secretario.</text:p>
      <text:p text:style-name="P29"/>
      <text:p text:style-name="P29"><text:span text:style-name="T35">Presidente:</text:span> <text:span text:style-name="T99">Funcionario o experto designado por el Sr. Concejal Delegado de Recursos Humanos.</text:span></text:p>
      <text:p text:style-name="P29"><text:span text:style-name="T35">Vocales</text:span>: <text:s/>Cuatro <text:span text:style-name="T99">expertos designados por Sr. Concejal Delegado de Recursos Humanos.</text:span></text:p>
      <text:p text:style-name="P29"><text:span text:style-name="T35">Secretario:</text:span> <text:span text:style-name="T99">El Secretario General del Excmo. Ayuntamiento de Vélez-Málaga</text:span> o funcionario en quien delegue, con voz y sin voto.</text:p>
      <text:p text:style-name="P26"/>
      <text:p text:style-name="P42"><text:span text:style-name="T77">N</text:span><text:span text:style-name="T64">o podrán formar parte del Tribunal: El personal de elección o de designación política, los funcionarios interinos y el personal eventual. La pertenencia al Tribunal será siempre a titulo individual, no pudiendo ostentarse ésta en representación o por cuenta de nadie.</text:span></text:p>
      <text:p text:style-name="P26"><text:tab/></text:p>
      <text:p text:style-name="P29">Los vocales del Tribunal deberán poseer titulación o especialización de igual o superior nivel de titulación a la exigida para el ingreso en las plazas convocadas.</text:p>
      <text:p text:style-name="P29"/>
      <text:p text:style-name="P29">Junto a los titulares se nombrarán suplentes, en igual número y con los mismos requisitos.</text:p>
      <text:p text:style-name="P26"/>
      <text:p text:style-name="P29">El Tribunal podrá contar, para todas o algunas de las pruebas, con la colaboración de asesores técnicos, con voz y sin voto, los cuales deberán limitarse al ejercicio de su especialidad técnica.</text:p>
      <text:p text:style-name="P26"><text:tab/></text:p>
      <text:p text:style-name="P29">El Tribunal podrá actuar válidamente con la asistencia del Presidente, dos Vocales y el Secretario. Le corresponderá dilucidar las cuestiones planteadas durante el desarrollo del proceso selectivo, velar por el buen desarrollo del mismo, calificar las pruebas establecidas y aplicar los baremos correspondientes.</text:p>
      <text:p text:style-name="P26"><text:tab/></text:p>
      <text:p text:style-name="P42"><text:soft-page-break/><text:span text:style-name="T64">Los miembros del Tribunal deberán abstenerse de intervenir y los aspirantes podrán promover la recusación en los casos de los </text:span><text:span text:style-name="T76">artículos 23 y 24 de la Ley 40/2015, de 1 de octubre, del Régimen Jurídico <text:s/>del Sector Público.</text:span></text:p>
      <text:p text:style-name="P40"/>
      <text:p text:style-name="P41">A los efectos de lo establecido en el Real Decreto 462/2002, de 24 de mayo, de indemnizaciones por razón del servicio, y disposiciones complementarias, el Tribunal se clasifica en la categoría segunda.</text:p>
      <text:p text:style-name="P31"/>
      <text:p text:style-name="P26"/>
      <text:p text:style-name="P26">7.- INICIO DE CONVOCATORIA Y CELEBRACIÓN DE PRUEBAS.</text:p>
      <text:p text:style-name="P29"/>
      <text:p text:style-name="P5">Los aspirantes serán convocados en llamamiento único. La no presentación de un aspirante en el momento de ser llamado, determinará automáticamente el decaimiento de su derecho a participar en el mismo, quedando excluido, en consecuencia, del procedimiento selectivo.</text:p>
      <text:p text:style-name="P61"><text:span text:style-name="T50"/></text:p>
      <text:p text:style-name="P61"><text:span text:style-name="T50">El orden de intervención será el alfabético, comenzando por el aspirante cuyo primer apellido comience por la letra </text:span><text:span text:style-name="T42">“</text:span><text:span text:style-name="T43">U</text:span><text:span text:style-name="T42">”</text:span><text:span text:style-name="T50">, en el supuesto de que no exista ningún aspirante cuyo primer apellido comience por la letra </text:span><text:span text:style-name="T42">«</text:span><text:span text:style-name="T44">M</text:span><text:span text:style-name="T42">»</text:span><text:span text:style-name="T50">, el orden de actuación se iniciará por aquellos cuyo primer apellido comience por la letra </text:span><text:span text:style-name="T42">«</text:span><text:span text:style-name="T43">V</text:span><text:span text:style-name="T42">»</text:span><text:span text:style-name="T50">, y así sucesivamente. de conformidad con la Resolución de </text:span><text:span text:style-name="T51">27</text:span><text:span text:style-name="T50"> de </text:span><text:span text:style-name="T51">febrero</text:span><text:span text:style-name="T50"> de 201</text:span><text:span text:style-name="T51">9</text:span><text:span text:style-name="T50">, de la Dirección General de Recursos Humanos y Función Pública, por la que se hace público el resultado del sorteo que determina el orden de actuación de los aspirantes en las pruebas selectivas que se convoquen a partir de la publicación en BOJA de la presente resolución (BOJA nº </text:span><text:span text:style-name="T51">46</text:span><text:span text:style-name="T50"> de </text:span><text:span text:style-name="T51">08</text:span><text:span text:style-name="T50">/0</text:span><text:span text:style-name="T51">3</text:span><text:span text:style-name="T50">/201</text:span><text:span text:style-name="T51">9</text:span><text:span text:style-name="T50">) y <text:s/>se celebren durante el año.</text:span><text:span text:style-name="T107"> </text:span></text:p>
      <text:p text:style-name="P16"/>
      <text:p text:style-name="P29">El Tribunal podrá requerir en cualquier momento a los aspirantes para que acrediten su identidad.</text:p>
      <text:p text:style-name="P29"/>
      <text:p text:style-name="P29">Una vez comenzadas las pruebas selectivas no será obligatoria la publicación de los sucesivos anuncios de la celebración de las respectivas pruebas en el Boletín Oficial de la Provincia. Estos anuncios deberán hacerse públicos por el Tribunal en el tablón de anuncios de la Corporación o en los locales donde se hayan celebrado las pruebas anteriores, con doce horas, al menos, de antelación del comienzo de las mismas, si se trata del mismo ejercicio, o de veinticuatro horas, si se trata de un nuevo ejercicio.</text:p>
      <text:p text:style-name="P29"/>
      <text:p text:style-name="P29">Desde la total conclusión de un ejercicio o prueba hasta el comienzo del siguiente deberá transcurrir un plazo mínimo de cinco días hábiles y máximo de cuarenta y cinco días hábiles.</text:p>
      <text:p text:style-name="P29"/>
      <text:p text:style-name="P32">En las pruebas desarrolladas por escrito, el Tribunal podrá acordar que los ejercicios sean leídos por los aspirantes. Si alguno de éstos no compareciera a la lectura en el día y la hora que le corresponda ni justificara suficientemente, a juicio del Tribunal, su ausencia, se le tendrá por retirado, esto es, desistido y renunciando a continuar en el proceso selectivo.</text:p>
      <text:p text:style-name="P29"/>
      <text:p text:style-name="P26"/>
      <text:p text:style-name="P26">8.- PROCESO SELECTIVO.</text:p>
      <text:p text:style-name="P26"/>
      <text:p text:style-name="P29">El proceso selectivo constará de las siguientes fases y pruebas:</text:p>
      <text:p text:style-name="P26"/>
      <text:p text:style-name="P26">Primera fase: oposición</text:p>
      <text:p text:style-name="P22"/>
      <text:p text:style-name="P20"><text:span text:style-name="T64">En la fase de oposición los aspirantes deberán superar las siguientes pruebas, </text:span><text:span text:style-name="T79">obligatorias y eliminatorias,</text:span><text:span text:style-name="T64"> que se desarrollarán en el orden establecido en la convocatoria, asegurando la objetividad y racionalidad <text:s/>de la selección.</text:span></text:p>
      <text:p text:style-name="P26"/>
      <text:p text:style-name="P42"><text:span text:style-name="T70">1º </text:span><text:span text:style-name="T69">Primera prueba: aptitud física.</text:span></text:p>
      <text:p text:style-name="P29"/>
      <text:p text:style-name="P66"><text:span text:style-name="T64">Los aspirantes realizarán las pruebas de aptitud física, </text:span><text:span text:style-name="T31">sin incluir </text:span><text:span text:style-name="T32">la prueba opcional de natación</text:span><text:span text:style-name="T33">,</text:span><text:span text:style-name="T64"> </text:span><text:soft-page-break/><text:span text:style-name="T64">que se describen en la </text:span>Orden de 22 de diciembre de 2003, de la Consejería de Gobernación, por la que se establecen las pruebas selectivas, los temarios y el baremo de méritos para el ingreso, la promoción interna y la movilidad a las distintas categorías de los Cuerpos de la Policía Local<text:span text:style-name="T64">, detalladas en el Anexo I de la presente convocatoria, y en el orden que se establece, siendo cada una de ellas de carácter eliminatorio. </text:span><text:span text:style-name="T71">Se</text:span><text:span text:style-name="T64"> </text:span><text:span text:style-name="T71">calificará de apto o no apto,</text:span><text:span text:style-name="T80"> </text:span><text:span text:style-name="T81">siendo eliminatorio el no superar </text:span><text:span text:style-name="T82">alguna de las pruebas</text:span><text:span text:style-name="T80">.</text:span></text:p>
      <text:p text:style-name="P53"/>
      <text:p text:style-name="P21">Para la realización de las pruebas de aptitud física, los aspirantes deberán entregar al Tribunal Calificador, un certificado médico en el que se haga constar que el aspirante reúne las condiciones físicas precisas para realizar las pruebas.</text:p>
      <text:p text:style-name="P23"/>
      <text:p text:style-name="P29">Si alguna de las aspirantes en la fecha de celebración de las pruebas físicas se encontrara en estado de embarazo, parto o puerperio, debidamente acreditado, realizará el resto de pruebas, quedando la calificación, en el caso de que superase todas las demás, condicionada a la superación de las pruebas de aptitud física, en la fecha que el <text:s/>Tribunal <text:s/>determine al efecto, una vez desaparecidas las causas que motivaron el aplazamiento. Dicho plazo no podrá superar los 6 meses de duración, desde el comienzo de las pruebas selectivas, salvo que se acredite con certificación médica que persisten las causas, en cuyo caso se podrá ampliar dicho plazo otros 6 meses. </text:p>
      <text:p text:style-name="P29"/>
      <text:p text:style-name="P29">Cuando el número de plazas convocadas sea superior al de aspirantes que se puedan acoger al anterior derecho, el aplazamiento no afectará al desarrollo del proceso selectivo de las restantes plazas. En todo caso, se entiende que han superado el proceso selectivo aquellos aspirantes cuya puntuación final no puede ser alcanzada por las aspirantes con aplazamiento aunque éstas superen las pruebas físicas.</text:p>
      <text:p text:style-name="P29"/>
      <text:p text:style-name="P29">Para la realización de las pruebas físicas los opositores deberán presentarse provistos de atuendo deportivo.</text:p>
      <text:p text:style-name="P26"/>
      <text:p text:style-name="P29"><text:span text:style-name="T38">2º </text:span><text:span text:style-name="T34">Segunda prueba: examen médico. </text:span></text:p>
      <text:p text:style-name="P29"/>
      <text:p text:style-name="P42"><text:span text:style-name="T64">Con sujeción al cuadro de exclusiones médicas que garantice la idoneidad, conforme a las prescripciones contenidas en la </text:span>Orden de 22 de diciembre de 2003 <text:span text:style-name="T101">(Boja n.º 2 de 5 de enero de 2004)</text:span><text:span text:style-name="T64">.</text:span></text:p>
      <text:p text:style-name="P29"/>
      <text:p text:style-name="P27">Se calificará de apto o no apto.</text:p>
      <text:p text:style-name="P29"/>
      <text:p text:style-name="P26">3<text:span text:style-name="T101">º</text:span> Tercera prueba: psicotécnica. </text:p>
      <text:p text:style-name="P29"/>
      <text:p text:style-name="P44">La valoración psicotécnica tendrá como finalidad comprobar que los aspirantes presentan un perfil psicológico adecuado a la función policial a la que aspiran. <text:span text:style-name="T101">Y se desarrollará conforme al contenido y en la forma dispuesta en el Decreto 201/2003, de 8 de julio (Boja n.º 144 de 29 de julio de 2003) y Orden 22 de diciembre de 2003 (Boja número 2 de 5 de enero de 2004).</text:span></text:p>
      <text:p text:style-name="P44"/>
      <text:p text:style-name="P46">La calificación será de apto o no apto.</text:p>
      <text:p text:style-name="P54"/>
      <text:p text:style-name="P42"><text:span text:style-name="T69">4</text:span><text:span text:style-name="T70">º</text:span><text:span text:style-name="T64"> </text:span><text:span text:style-name="T69">Cuarta prueba: conocimientos.</text:span></text:p>
      <text:p text:style-name="P29"><text:tab/></text:p>
      <text:p text:style-name="P42"><text:span text:style-name="T92">A) </text:span><text:span text:style-name="T64">Consistirá en </text:span><text:span text:style-name="T87">dos partes: </text:span><text:span text:style-name="T72">la primera</text:span><text:span text:style-name="T87"> de ellas en la contestación por escrito, de un cuestionario tipo test de</text:span><text:span text:style-name="T104"> 100</text:span><text:span text:style-name="T86"> preguntas,</text:span><text:span text:style-name="T85"> con respuestas alternativas, una respuesta correcta a elegir entre cuatro posibles, determinado por el Tribunal inmediatamente antes de la realización del mismo y relacionado con el temario publicado en la Orden de 22 de diciembre de 2003 (Boja número 2 de 5 de enero de 2004). Para la resolución de este cuestionario tipo test, y a la hora de proceder a la calificación del mismo, no restará los errores.</text:span></text:p>
      <text:p text:style-name="P39"/>
      <text:p text:style-name="P45"><text:span text:style-name="T68">L</text:span><text:span text:style-name="T67">a segunda</text:span><text:span text:style-name="T84"> de ellas consistirá en la resolución de un caso práctico, determinado por el Tribunal, </text:span><text:soft-page-break/><text:span text:style-name="T84">momentos antes de su realización, cuyo contenido estará relacionado con el indicado temario.</text:span></text:p>
      <text:p text:style-name="P49"/>
      <text:p text:style-name="P43"><text:span text:style-name="T92">B) </text:span><text:span text:style-name="T64">Se calificará de 0 a 10 puntos, </text:span><text:span text:style-name="T92">ambos ejercicios, </text:span><text:span text:style-name="T64">siendo necesario para aprobar, obtener como mínimo 5 puntos en las contestaciones y otros 5 en la resolución práctica. La calificación final, será la suma de ambos dividida por 2. Para </text:span><text:span text:style-name="T92">la</text:span><text:span text:style-name="T64"> realización </text:span><text:span text:style-name="T92">de ambos ejercicio </text:span></text:p>
      <text:p text:style-name="P43"><text:span text:style-name="T64">se dispondrá de</text:span><text:span text:style-name="T75"> 3 horas,</text:span><text:span text:style-name="T64"> como mínimo.</text:span></text:p>
      <text:p text:style-name="P29"/>
      <text:p text:style-name="P55">Las pruebas de la primera fase, tendrán carácter eliminatorio.</text:p>
      <text:p text:style-name="P31"/>
      <text:p text:style-name="P26">Segunda fase: curso de ingreso.</text:p>
      <text:p text:style-name="P26"/>
      <text:p text:style-name="P29"><text:span text:style-name="T108">Consistirá en s</text:span>uperar con aprovechamiento el curso de ingreso en la Escuela de Seguridad Pública de Andalucía, Escuelas Concertadas o Escuelas Municipales de Policía Local.</text:p>
      <text:p text:style-name="P29"/>
      <text:p text:style-name="P29">Estarán exentos de realizar el curso de ingreso quienes ya hubieran superado el correspondiente a la misma categoría a la que aspiran en la Escuela de Seguridad Pública de Andalucía o Escuelas Concertadas; en el caso de las Escuelas Municipales de Policía Local, los cursos necesitarán la homologación de la Escuela de Seguridad Pública de Andalucía. Esta exención tendrá una duración de cinco años a contar desde la superación del curso realizado, hasta la fecha de terminación de la fase de oposición.</text:p>
      <text:p text:style-name="P29"/>
      <text:p text:style-name="P29"/>
      <text:p text:style-name="P26">9.- RELACIÓN DE APROBADOS DE LA FASE DE OPOSICIÓN.</text:p>
      <text:p text:style-name="P29"><text:tab/></text:p>
      <text:p text:style-name="P42"><text:span text:style-name="T64">Una vez terminada la fase de oposición, el Tribunal hará pública la relación de aprobados por orden de puntuación, en el tablón de anuncios de</text:span><text:span text:style-name="T89">l Ayuntamiento</text:span><text:span text:style-name="T64"> o lugar de celebración de las pruebas, elevando al </text:span><text:span text:style-name="T89">Ilmo. Sr. Alcalde</text:span><text:span text:style-name="T64"> propuesta de </text:span><text:span text:style-name="T89">nombramiento de funcionarios en prácticas de</text:span><text:span text:style-name="T64"> los aspirantes que deberán realizar el correspondiente curso <text:s/>selectivo. </text:span></text:p>
      <text:p text:style-name="P29"/>
      <text:p text:style-name="P33">El Tribunal no podrá declarar superado a un número de aspirantes superior al de plazas <text:s/>convocadas.</text:p>
      <text:p text:style-name="P33"/>
      <text:p text:style-name="P29"/>
      <text:p text:style-name="P26">10.- PRESENTACIÓN DE DOCUMENTOS.</text:p>
      <text:p text:style-name="P26"/>
      <text:p text:style-name="P42"><text:span text:style-name="T64">Los aspirantes que hubieran aprobado la primera fase del proceso selectivo, presentarán en el Ayuntamiento, dentro del plazo de veinte días hábiles, a partir de la <text:s/>publicación de la relación de aprobados, <text:s/></text:span><text:span text:style-name="T89">la documentación original o debidamente compulsada acreditativa de los requisitos expresados en la base tercera.</text:span></text:p>
      <text:p text:style-name="P38"/>
      <text:p text:style-name="P42"><text:span text:style-name="T64">Quienes sean funcionarios públicos estarán exentos de acreditar documentalmente aquellos extremos que constituyen un requisito previo para su nombramiento, debiendo presentar certificación </text:span><text:span text:style-name="T90">del Ministerio u Organismo de quién dependa</text:span><text:span text:style-name="T64">, que acredite su condición y cuantas circunstancias consten en su hoja de servicios. </text:span></text:p>
      <text:p text:style-name="P29">Si dentro del plazo indicado los opositores no presentaran la documentación o no reunieran los requisitos obtenidos, no podrán ser nombrados funcionarios en prácticas y quedarán anuladas todas sus actuaciones, sin perjuicio de las responsabilidades en que hubieran podido incurrir por falsedad en la solicitud inicial.</text:p>
      <text:p text:style-name="P29"/>
      <text:p text:style-name="P29"/>
      <text:p text:style-name="P26">11.- PERIODO DE PRÁCTICA Y FORMACIÓN.</text:p>
      <text:p text:style-name="P29"/>
      <text:p text:style-name="P29">El Alcalde, una vez acreditados documentalmente los requisitos exigidos en la Base 3 de la convocatoria, nombrará funcionarios en prácticas para la realización del curso de ingreso, a los aspirantes propuestos por el Tribunal, con los deberes y derechos inherentes a los mismos.</text:p>
      <text:p text:style-name="P29"><text:soft-page-break/></text:p>
      <text:p text:style-name="P29">Para obtener el nombramiento como funcionario de carrera, será necesario superar con aprovechamiento el curso de ingreso para los Cuerpos de Policía Local en la Escuela de Seguridad Pública de Andalucía, Escuela Concertada o Escuela Municipal de Policía Local.</text:p>
      <text:p text:style-name="P29"/>
      <text:p text:style-name="P29">La no incorporación al curso de ingreso o el abandono del mismo, sólo podrá excusarse por causas excepcionales e involuntarias, debidamente justificadas y apreciadas por el titular de la Alcaldía, debiendo el interesado incorporarse al primer curso que se celebre, una vez desaparecidas tales circunstancias. En este caso, el posterior escalafonamiento tendrá lugar con la promoción en que efectivamente se realice el curso.</text:p>
      <text:p text:style-name="P29"/>
      <text:p text:style-name="P29">La no incorporación o el abandono de estos cursos, por causa que se considere injustificada e imputable al alumno, producirá la pérdida de los resultados obtenidos en la oposición, y la necesidad de superar nuevamente las pruebas de selección en futuras convocatorias.</text:p>
      <text:p text:style-name="P26"><text:tab/></text:p>
      <text:p text:style-name="P29">Cuando el alumno no haya superado el curso, a la vista del informe remitido por la Escuela, repetirá el curso siguiente, que de no superar, producirá la pérdida de los resultados en la oposición, y la necesidad de superar nuevamente las pruebas de selección en futuras convocatorias. </text:p>
      <text:p text:style-name="P29"/>
      <text:p text:style-name="P34">Estarán exentos de realizar el curso de ingreso quien ya hubiera superado el correspondiente a la misma categoría a que se aspira en la Escuela de Seguridad Pública de Andalucía o en Escuelas concertadas. Esta exención tendrá una duración de 5 años a contar desde la superación del curso realizado hasta la fecha de terminación de la fase de oposición.</text:p>
      <text:p text:style-name="P34"/>
      <text:p text:style-name="P29"/>
      <text:p text:style-name="P26"><text:span text:style-name="T109">1</text:span>2.- PROPUESTA FINAL, NOMBRAMIENTO Y TOMA DE POSESIÓN.</text:p>
      <text:p text:style-name="P26"/>
      <text:p text:style-name="P42"><text:span text:style-name="T64">Finalizado el curso selectivo de ingreso, la Escuela de Seguridad Pública de Andalucía o, en su caso, las Escuela Municipal de Policía Local o Escuela Concertada, <text:s/>enviará al Ayuntamiento <text:s/>un informe sobre las aptitudes del alumno, para su valoración en la resolución definitiva de la convocatoria. El Tribunal, a los aspirantes que superen el correspondiente curso de ingreso, les hallará la nota media entre las calificaciones obtenidas en las pruebas <text:s/>de la oposición y el curso selectivo, fijando el orden de prelación definitivo de los aspirantes, elevando la propuesta final al </text:span><text:span text:style-name="T91">Ilmo. Sr. Alcalde</text:span><text:span text:style-name="T64">, <text:s/>para su nombramiento con funcionario de carrera de las plazas convocadas.</text:span></text:p>
      <text:p text:style-name="P29"/>
      <text:p text:style-name="P29">Tras la propuesta final, que no podrá contener un número de aspirantes aprobados superior al número de plazas convocadas, los funcionarios en prácticas serán nombrados funcionarios de carrera, los cuales deberán tomar posesión en el plazo de un mes a contar del siguiente al que le sea notificado el nombramiento, debiendo previamente prestar juramento o promesa de conformidad con lo establecido en el Real Decreto 707/1979, de 5 de abril, regulador de la fórmula para toma de posesión de cargos o funciones públicas.</text:p>
      <text:p text:style-name="P26"><text:tab/></text:p>
      <text:p text:style-name="P29">El escalafonamiento como funcionario se efectuará atendiendo a la puntuación global obtenida en la fase de oposición y curso de ingreso.</text:p>
      <text:p text:style-name="P29"/>
      <text:p text:style-name="P35">Quienes, sin causa justificada, no tomaran posesión dentro del plazo señalado, no adquirirá la condición de funcionario, perdiendo todos los derechos derivados de las pruebas selectivas y del subsiguiente nombramiento conferido.</text:p>
      <text:p text:style-name="P35"/>
      <text:p text:style-name="P29"/>
      <text:p text:style-name="P42"><text:span text:style-name="T69">13.-</text:span><text:span text:style-name="T64"> </text:span><text:span text:style-name="T69">RECURSOS.</text:span></text:p>
      <text:p text:style-name="P29"/>
      <text:p text:style-name="P42">Contra las presentes Bases podrá interponerse recurso potestativo de reposición ante el órgano que aprobó las Bases en el plazo de un mes, contado a partir del día siguiente al de su última <text:soft-page-break/>publicación en el Boletín Oficial de la Provincia o en el de la Junta de Andalucía, según cuál sea posterior en el tiempo, o bien interponer directamente recurso contencioso administrativo en el plazo de dos meses, contados igualmente desde el día siguiente al de su última publicación, ante el Juzgado de lo Contencioso-Administrativo correspondiente, todo ello de conformidad con los <text:span text:style-name="T61">artículos 114.c), 123 y 124 de la Ley 39/2015, de 1 de octubre, de Régimen Jurídico del Sector Público</text:span> y 46 de la Ley 29/1998, de 13 de julio, Reguladora de la Jurisdicción Contencioso-Administrativa. En el caso de interposición de recurso de reposición, se deberá esperar a que éste se resuelva y notifique, o bien a que pueda ser entendido como desestimado en virtud de silencio. No obstante lo anterior, los interesados podrán presentar cualquier otro recurso que estimen procedente en defensa de sus derechos e intereses.</text:p>
      <text:p text:style-name="P47"><text:tab/></text:p>
      <text:p text:style-name="P48">Dado en Vélez-Málaga a <text:span text:style-name="T111">catorce</text:span> de marzo de dos mil diecinueve.</text:p>
      <text:p text:style-name="P48"/>
      <text:p text:style-name="P3"><draw:frame text:anchor-type="paragraph" draw:z-index="8" draw:style-name="gr2" draw:text-style-name="P73" svg:width="3.335cm" svg:height="3.072cm" svg:x="1.221cm" svg:y="0.071cm"><draw:image xlink:href="Pictures/10000000000001830000017C1D34BEE073B0C635.jpg" xlink:type="simple" xlink:show="embed" xlink:actuate="onLoad"><text:p/></draw:image></draw:frame></text:p>
      <text:p text:style-name="P3"><text:tab/><text:tab/><text:tab/><text:tab/><text:span text:style-name="T53">El</text:span> Concejal Delegad<text:span text:style-name="T62">o</text:span> de Recursos Humanos,<text:span text:style-name="T54"><text:tab/></text:span></text:p>
      <text:p text:style-name="P9"/>
      <text:p text:style-name="P9"/>
      <text:p text:style-name="P10"/>
      <text:p text:style-name="P10"/>
      <text:p text:style-name="P4"><text:span text:style-name="T56"><text:s text:c="5"/>Fdo.: <text:s/></text:span><text:span text:style-name="T55">José Antonio Moreno Ocó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Mangal1" svg:font-family="Mangal"/>
    <style:font-face style:name="OpenSymbol" svg:font-family="OpenSymbol"/>
    <style:font-face style:name="Liberation Mono" svg:font-family="'Liberation Mono'" style:font-family-generic="modern" style:font-pitch="fixed"/>
    <style:font-face style:name="NSimSun" svg:font-family="NSimSun" style:font-family-generic="modern" style:font-pitch="fixed"/>
    <style:font-face style:name="Arial1" svg:font-family="Arial" style:font-pitch="variable"/>
    <style:font-face style:name="NewsGotT" svg:font-family="NewsGotT" style:font-pitch="variable"/>
    <style:font-face style:name="Times New Roman1" svg:font-family="'Times New Roman'" style:font-pitch="variable"/>
    <style:font-face style:name="Verdana" svg:font-family="Verdana"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Liberation Sans" svg:font-family="'Liberation Sans'" style:font-family-generic="swiss" style:font-pitch="variable"/>
    <style:font-face style:name="Trebuchet MS" svg:font-family="'Trebuchet MS'"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s" fo:country="ES" style:letter-kerning="true" style:font-name-asian="Lucida Sans Unicode"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s" fo:country="ES" style:letter-kerning="true" style:font-name-asian="Lucida Sans Unicode"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er" style:family="paragraph" style:parent-style-name="Standard" style:next-style-name="Text_20_body" style:class="extra">
      <style:paragraph-properties fo:margin-top="0.423cm" fo:margin-bottom="0.499cm" loext:contextual-spacing="false" fo:keep-with-next="always"/>
      <style:text-properties style:font-name="Liberation Sans" fo:font-family="'Liberation Sans'" style:font-family-generic="swiss" style:font-pitch="variable" fo:font-size="14pt" style:font-name-asian="Lucida Sans Unicode" style:font-family-asian="'Lucida Sans Unicode'"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ext_20_Body" style:display-name="Text Body" style:family="paragraph" style:parent-style-name="Standard" style:class="text"/>
    <style:style style:name="Table_20_Contents" style:display-name="Table Contents" style:family="paragraph" style:parent-style-name="Text_20_Body" style:class="extra"/>
    <style:style style:name="Table_20_Heading" style:display-name="Table Heading" style:family="paragraph" style:parent-style-name="Table_20_Contents" style:class="extra"/>
    <style:style style:name="heading_20_2" style:display-name="heading 2" style:family="paragraph" style:next-style-name="Standard">
      <style:paragraph-properties style:text-autospace="none"/>
    </style:style>
    <style:style style:name="Normal" style:family="paragraph" style:next-style-name="Standard">
      <style:paragraph-properties style:text-autospace="none"/>
    </style:style>
    <style:style style:name="header" style:family="paragraph" style:next-style-name="Standard">
      <style:paragraph-properties style:text-autospace="none">
        <style:tab-stops>
          <style:tab-stop style:position="0cm"/>
          <style:tab-stop style:position="7.498cm" style:type="center"/>
          <style:tab-stop style:position="15cm" style:type="right"/>
          <style:tab-stop style:position="15.24cm"/>
        </style:tab-stops>
      </style:paragraph-properties>
      <style:text-properties fo:font-size="10pt" style:font-size-asian="10pt" style:font-size-complex="10pt"/>
    </style:style>
    <style:style style:name="Frame_20_contents" style:display-name="Frame contents" style:family="paragraph" style:parent-style-name="Text_20_body" style:class="extra"/>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Heading_20_3" style:display-name="Heading 3" style:family="paragraph" style:parent-style-name="Header" style:next-style-name="Text_20_body" style:default-outline-level="3" style:list-style-name="" style:class="text">
      <style:paragraph-properties fo:margin-top="0.247cm" fo:margin-bottom="0.212cm" loext:contextual-spacing="false"/>
      <style:text-properties style:font-name="Liberation Serif" fo:font-family="'Liberation Serif'" style:font-family-generic="roman" style:font-pitch="variable" fo:font-size="14pt" fo:font-weight="bold" style:font-name-asian="Lucida Sans Unicode" style:font-family-asian="'Lucida Sans Unicode'"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exto_20_independiente_20_2" style:display-name="Texto independiente 2" style:family="paragraph" style:parent-style-name="Standard">
      <style:paragraph-properties fo:text-align="justify" style:justify-single-word="false" fo:hyphenation-ladder-count="no-limit">
        <style:tab-stops>
          <style:tab-stop style:position="-1.27cm"/>
        </style:tab-stops>
      </style:paragraph-properties>
      <style:text-properties style:font-name="NewsGotT" fo:font-family="NewsGotT" style:font-pitch="variable" fo:font-size="12pt" fo:letter-spacing="-0.004cm" fo:language="es" fo:country="ES" style:font-size-asian="12pt" fo:hyphenate="false" fo:hyphenation-remain-char-count="2" fo:hyphenation-push-char-count="2"/>
    </style:style>
    <style:style style:name="Texto_20_independiente_20_3" style:display-name="Texto independiente 3" style:family="paragraph" style:parent-style-name="Standard">
      <style:paragraph-properties fo:text-align="justify" style:justify-single-word="false" fo:hyphenation-ladder-count="no-limit">
        <style:tab-stops>
          <style:tab-stop style:position="-1.27cm"/>
        </style:tab-stops>
      </style:paragraph-properties>
      <style:text-properties fo:letter-spacing="-0.004cm" fo:language="es" fo:country="ES" fo:hyphenate="false" fo:hyphenation-remain-char-count="2" fo:hyphenation-push-char-count="2"/>
    </style:style>
    <style:style style:name="Sangría_20_3_20_de_20_t._20_independiente" style:display-name="Sangría 3 de t. independiente" style:family="paragraph" style:parent-style-name="Standard">
      <style:paragraph-properties fo:margin-left="0cm" fo:margin-right="0cm" fo:margin-top="0cm" fo:margin-bottom="0cm" loext:contextual-spacing="false" fo:text-align="justify" style:justify-single-word="false" fo:text-indent="1.252cm" style:auto-text-indent="false">
        <style:tab-stops>
          <style:tab-stop style:position="0.501cm"/>
        </style:tab-stops>
      </style:paragraph-properties>
      <style:text-properties fo:color="#ff0000" style:font-name="NewsGotT" fo:font-family="NewsGotT" style:font-pitch="variable" fo:font-size="14pt" fo:language="es" fo:country="ES" fo:font-style="italic" fo:font-weight="bold" style:font-size-asian="14pt" style:font-style-asian="italic" style:font-weight-asian="bold"/>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text-properties fo:font-size="9pt" style:font-size-asian="7.84999990463257pt" style:font-size-complex="9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Numbering_5f_Symbols" style:display-name="Numbering_Symbols" style:family="text">
      <style:text-properties fo:font-size="10pt" style:font-size-asian="8.75pt" style:font-size-complex="10pt"/>
    </style:style>
    <style:style style:name="WW8Num1z0" style:family="text">
      <style:text-properties style:font-name="Times New Roman" fo:font-family="'Times New Roman'" style:font-family-generic="roman" style:font-pitch="variable" fo:language="es" fo:country="ES" style:font-name-complex="Verdana" style:font-family-complex="Verdana" style:font-pitch-complex="variable"/>
    </style:style>
    <style:style style:name="WW8Num2z0" style:family="text">
      <style:text-properties fo:color="#464646" style:font-name="Times New Roman" fo:font-family="'Times New Roman'" style:font-family-generic="roman" style:font-pitch="variable" fo:language="es" fo:country="ES" style:language-asian="ja" style:country-asian="JP" style:font-name-complex="Arial2" style:font-family-complex="Arial" style:font-family-generic-complex="swiss" style:font-pitch-complex="variable"/>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49cm"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loext:graphic-properties draw:fill="none" draw:fill-color="#729fcf"/>
      <style:paragraph-properties fo:margin-left="0cm" fo:margin-right="0cm" fo:margin-top="0cm" fo:margin-bottom="0cm" fo:line-height="100%" fo:text-align="center" fo:text-indent="0cm"/>
      <style:text-properties style:use-window-font-color="true" style:text-outline="false" style:text-line-through-style="none" style:text-line-through-type="none" style:font-name="Liberation Sans1" fo:font-size="18pt" fo:font-style="normal" fo:text-shadow="none" style:text-underline-style="none" fo:font-weight="normal" style:letter-kerning="true" style:font-name-asian="Microsoft YaHei" style:font-size-asian="18pt" style:font-style-asian="normal" style:font-weight-asian="normal" style:font-name-complex="Mangal" style:font-size-complex="18pt" style:font-style-complex="normal" style:font-weight-complex="normal" style:text-emphasize="none" style:font-relief="none" style:text-overline-style="none" style:text-overline-color="font-color"/>
    </style:style>
    <style:style style:name="Mgr1" style:family="graphic">
      <style:graphic-properties draw:stroke="none" svg:stroke-width="0cm" svg:stroke-color="#3465a4" draw:marker-start-width="0.199cm" draw:marker-start-center="false"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usage="mirrored">
      <style:page-layout-properties fo:page-width="21.001cm" fo:page-height="29.7cm" style:num-format="1" style:print-orientation="portrait" fo:margin-top="2cm" fo:margin-bottom="2.499cm" fo:margin-left="3.5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page-layout>
  </office:automatic-styles>
  <office:master-styles>
    <style:master-page style:name="Standard" style:page-layout-name="Mpm1">
      <style:header>
        <text:p text:style-name="Header"/>
      </style:header>
      <style:footer>
        <text:p text:style-name="Footer"/>
      </style:footer>
    </style:master-page>
    <style:master-page style:name="Page_20_Style_20_1" style:display-name="Page Style 1" style:page-layout-name="Mpm2">
      <style:header>
        <text:p text:style-name="Header"><draw:frame text:anchor-type="paragraph" draw:z-index="7" draw:style-name="Mgr1" draw:text-style-name="MP1" svg:width="8.859cm" svg:height="1.652cm" svg:x="-0.171cm" svg:y="0.044cm"><draw:image xlink:href="Pictures/1000000000000313000000916882F34BEBFF794B.jpg" xlink:type="simple" xlink:show="embed" xlink:actuate="onLoad"><text:p/></draw:image></draw:frame></text:p>
        <text:p text:style-name="Text_20_body"/>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date>2019-03-14T08:44:00.985000000</dc:date>
    <meta:generator>LibreOffice/5.1.2.2$Windows_x86 LibreOffice_project/d3bf12ecb743fc0d20e0be0c58ca359301eb705f</meta:generator>
    <meta:editing-duration>P2DT2H13M7S</meta:editing-duration>
    <meta:editing-cycles>161</meta:editing-cycles>
    <meta:print-date>2019-03-14T08:15:59.297000000</meta:print-date>
    <meta:document-statistic meta:table-count="0" meta:image-count="0" meta:object-count="0" meta:page-count="8" meta:paragraph-count="109" meta:word-count="3805" meta:character-count="23756" meta:non-whitespace-character-count="19986"/>
  </office:meta>
</office:document-meta>
</file>